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Kansspelvergunning verleend voor loterij Molenhoekdag op locatie centrum Molenhoek, 5 en 6 september 2026.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Kansspelvergunning </text:span>
          </text:p>
            <text:p text:style-name="common-al"> Op 16 juli 2026 heeft het college van B&amp;W van Mook en Middelaar een kansspelvergunning verleend voor het organiseren van een loterij tijdens Molenhoekdag op de locatie centrum Molenhoek op 5 en 6 september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Voor meer informatie kunt u contact opnemen met Publiekszaken op telefoonnummer (024) 696 91 11 of via e-mail <text:a xlink:href="mailto:gemeente@mookenmiddelaar.nl" xlink:type="simple">gemeente@mookenmiddelaa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074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4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4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Kansspelvergunning verleend voor loterij Molenhoekdag op locatie centrum Molenhoek, 5 en 6 september 2026. </meta:user-defined>
    <dc:language>nl</dc:language>
    <meta:user-defined meta:name="OVERHEIDop.locatietype/OVERHEIDop.gebiedsmarkering">Punt</meta:user-defined>
    <meta:user-defined meta:name="DC.title">Algemeen plaatselijke verordening: Kansspelvergunning verleend voor loterij Molenhoekdag op locatie centrum Molenhoek, 5 en 6 september 2026.</meta:user-defined>
    <meta:user-defined meta:name="DCTERMS.W3CDTF/DCTERMS.available">2026-07-23</meta:user-defined>
    <meta:user-defined meta:name="DCTERMS.W3CDTF/OVERHEIDop.jaargang">2026</meta:user-defined>
    <meta:user-defined meta:name="OVERHEIDop.publicationIssue">350743</meta:user-defined>
    <meta:user-defined meta:name="OVERHEIDop.GmbID/DC.identifier">gmb-2026-350743</meta:user-defined>
    <meta:user-defined meta:name="OVERHEIDop.versieInformatie"/>
  </office:meta>
</office:document-meta>
</file>