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aanleggen/graven poel, Hoethslaan 44, 9681 CM Midwold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7/07/2026, aanleggen/graven poel, Hoethslaan 44, 9681 CM Midwolda.</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22 juli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50700</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700</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700</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Gemeente Oldambt, verleende omgevingsvergunning, aanleggen/graven poel, Hoethslaan 44, 9681 CM Midwolda</meta:user-defined>
    <meta:user-defined meta:name="DCTERMS.W3CDTF/DCTERMS.available">2026-07-22</meta:user-defined>
    <meta:user-defined meta:name="DCTERMS.W3CDTF/OVERHEIDop.jaargang">2026</meta:user-defined>
    <meta:user-defined meta:name="OVERHEIDop.publicationIssue">350700</meta:user-defined>
    <meta:user-defined meta:name="OVERHEIDop.GmbID/DC.identifier">gmb-2026-350700</meta:user-defined>
    <meta:user-defined meta:name="OVERHEIDop.versieInformatie"/>
  </office:meta>
</office:document-meta>
</file>