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toepassen van bouwstoffen op of in de landbodem aan Bushalte Zuiderzeestraatweg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p grond Besluit activiteiten leefomgeving (Bal) </text:span>
          </text:p>
            <text:p text:style-name="common-al">Bushalte Zuiderzeestraatweg: het toepassen van bouwstoffen op of in de landbodem.</text:p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50661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661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661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Hattem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Melding voor het toepassen van bouwstoffen op of in de landbodem aan Bushalte Zuiderzeestraatweg te Hattem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0661</meta:user-defined>
    <meta:user-defined meta:name="OVERHEIDop.GmbID/DC.identifier">gmb-2026-350661</meta:user-defined>
    <meta:user-defined meta:name="OVERHEIDop.versieInformatie"/>
  </office:meta>
</office:document-meta>
</file>