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xploitatievergunning - aanvraag - Schouwburgplein 2, 5801BV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ouwburgplein 2, 5801BV Venray</text:span>-Bar Kaft-zaaknummer Z2026-00007553-ontvangstdatum 19 juli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052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52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52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553</meta:user-defined>
    <meta:user-defined meta:name="DCTERMS.abstract">Betreft : Aanvraag Exploitatievergunning - Schouwburgplein 2, 5801BV Venray</meta:user-defined>
    <dc:language>nl</dc:language>
    <meta:user-defined meta:name="OVERHEIDop.locatietype/OVERHEIDop.gebiedsmarkering">Punt</meta:user-defined>
    <meta:user-defined meta:name="DC.title">APV Exploitatievergunning - aanvraag - Schouwburgplein 2, 5801BV Venray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0529</meta:user-defined>
    <meta:user-defined meta:name="OVERHEIDop.GmbID/DC.identifier">gmb-2026-350529</meta:user-defined>
    <meta:user-defined meta:name="OVERHEIDop.versieInformatie"/>
  </office:meta>
</office:document-meta>
</file>