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De Iep 65,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juli 2026 heeft de Omgevingsdienst Midden-Holland (ODMH) namens de gemeente Zuidplas een melding ontvangen ter plaatse nabij De Iep 65, Nieuwerkerk aan den IJssel.</text:p>
            <text:p text:style-name="common-al">Het gaat om het wijzigen van een station voor het regelen en meten van aardgas.</text:p>
            <text:p text:style-name="common-al">De melding heeft kenmerk 2026-00016474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50492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92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92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uidpl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6474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Melding milieubelastende activiteit De Iep 65, Nieuwerkerk aan den IJssel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492</meta:user-defined>
    <meta:user-defined meta:name="OVERHEIDop.GmbID/DC.identifier">gmb-2026-350492</meta:user-defined>
    <meta:user-defined meta:name="OVERHEIDop.versieInformatie"/>
  </office:meta>
</office:document-meta>
</file>