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saneren bodem - Zeeburgerdijk 265 1095AC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saneren bodem</text:p>
            <text:p text:style-name="common-al">Aanvrager: de Alliantie Ontwikkeling B.V.</text:p>
            <text:p text:style-name="common-al">Zaaknummer: OD2026-0045095</text:p>
            <text:p text:style-name="common-al">DSO nummer: 2026062601092</text:p>
            <text:p text:style-name="common-al">Ontvangstdatum melding: 10-07-2026</text:p>
            <text:p text:style-name="common-al">Namens: Gemeente Amsterdam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50452</text:span><text:line-break/><text:date style:data-style-name="dag" text:fixed="true" text:date-value="2026-07-22"/><text:line-break/><text:date style:data-style-name="jaar" text:fixed="true" text:date-value="2026-07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0452</text:span><text:date style:data-style-name="nicedate" text:fixed="true" text:date-value="2026-07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0452</text:span><text:date style:data-style-name="nicedate" text:fixed="true" text:date-value="2026-07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Amsterdam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45095</meta:user-defined>
    <meta:user-defined meta:name="DCTERMS.abstract">A9067-06 Zeeburgerdijk 265, Amsterdam 1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saneren bodem - Zeeburgerdijk 265 1095AC Amsterdam</meta:user-defined>
    <meta:user-defined meta:name="DCTERMS.W3CDTF/DCTERMS.available">2026-07-22</meta:user-defined>
    <meta:user-defined meta:name="DCTERMS.W3CDTF/OVERHEIDop.jaargang">2026</meta:user-defined>
    <meta:user-defined meta:name="OVERHEIDop.publicationIssue">350452</meta:user-defined>
    <meta:user-defined meta:name="OVERHEIDop.GmbID/DC.identifier">gmb-2026-350452</meta:user-defined>
    <meta:user-defined meta:name="OVERHEIDop.versieInformatie"/>
  </office:meta>
</office:document-meta>
</file>