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Slaghoedje 10 1505RJ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Kooij B.V.</text:p>
            <text:p text:style-name="common-al">Zaaknummer: OD2026-0042838</text:p>
            <text:p text:style-name="common-al">DSO nummer: 2026070300654</text:p>
            <text:p text:style-name="common-al">Ontvangstdatum melding: 03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0426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2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2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2838</meta:user-defined>
    <meta:user-defined meta:name="DCTERMS.abstract">41009 - Slaghoedje 10-48 te Zaan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Slaghoedje 10 1505RJ Zaanda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426</meta:user-defined>
    <meta:user-defined meta:name="OVERHEIDop.GmbID/DC.identifier">gmb-2026-350426</meta:user-defined>
    <meta:user-defined meta:name="OVERHEIDop.versieInformatie"/>
  </office:meta>
</office:document-meta>
</file>