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Slaghoedje 10 1505RJ Zaa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Kooij B.V.</text:p>
            <text:p text:style-name="common-al">Zaaknummer: OD2026-0042837</text:p>
            <text:p text:style-name="common-al">DSO nummer: 2026070300653</text:p>
            <text:p text:style-name="common-al">Ontvangstdatum melding: 03-07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50417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417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417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2837</meta:user-defined>
    <meta:user-defined meta:name="DCTERMS.abstract">41009 - Slaghoedje 10-48 te Zaandam 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Slaghoedje 10 1505RJ Zaandam</meta:user-defined>
    <meta:user-defined meta:name="DCTERMS.W3CDTF/DCTERMS.available">2026-07-22</meta:user-defined>
    <meta:user-defined meta:name="DCTERMS.W3CDTF/OVERHEIDop.jaargang">2026</meta:user-defined>
    <meta:user-defined meta:name="OVERHEIDop.publicationIssue">350417</meta:user-defined>
    <meta:user-defined meta:name="OVERHEIDop.GmbID/DC.identifier">gmb-2026-350417</meta:user-defined>
    <meta:user-defined meta:name="OVERHEIDop.versieInformatie"/>
  </office:meta>
</office:document-meta>
</file>