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Zeeburgerdijk 265 1095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de Alliantie Ontwikkeling B.V.</text:p>
            <text:p text:style-name="common-al">Zaaknummer: OD2026-0041175</text:p>
            <text:p text:style-name="common-al">DSO nummer: 2026062601093</text:p>
            <text:p text:style-name="common-al">Ontvangstdatum melding: 26-06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408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0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0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1175</meta:user-defined>
    <meta:user-defined meta:name="DCTERMS.abstract">A9067-06 Zeeburgerdijk 265, Amsterdam 2</meta:user-defined>
    <dc:language>nl</dc:language>
    <meta:user-defined meta:name="OVERHEIDop.locatietype/OVERHEIDop.gebiedsmarkering">Punt</meta:user-defined>
    <meta:user-defined meta:name="DC.title">Melding graven bodem - Zeeburgerdijk 265 1095AC Amsterda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408</meta:user-defined>
    <meta:user-defined meta:name="OVERHEIDop.GmbID/DC.identifier">gmb-2026-350408</meta:user-defined>
    <meta:user-defined meta:name="OVERHEIDop.versieInformatie"/>
  </office:meta>
</office:document-meta>
</file>