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verplaatsen van een paardenbak, Buisweerdweg 1, 7245SW La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ochem maken bekend dat zij op 17 juli 2026 de volgende aanvraag voor een Omgevingsvergunning hebben ontvangen:</text:p>
            <text:p text:style-name="common-al">Buisweerdweg 1, 7245SW Laren, het verplaatsen van een paardenbak, Z2026-01099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nummer (0573)-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50371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37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37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1099</meta:user-defined>
    <meta:user-defined meta:name="DCTERMS.abstract">Z2026-01099 Buisweerdweg 1, 7245SW Laren</meta:user-defined>
    <dc:language>nl</dc:language>
    <meta:user-defined meta:name="OVERHEIDop.locatietype/OVERHEIDop.gebiedsmarkering">Vlak</meta:user-defined>
    <meta:user-defined meta:name="DC.title">Aanvraag Omgevingsvergunning voor het verplaatsen van een paardenbak, Buisweerdweg 1, 7245SW Lar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0371</meta:user-defined>
    <meta:user-defined meta:name="OVERHEIDop.GmbID/DC.identifier">gmb-2026-350371</meta:user-defined>
    <meta:user-defined meta:name="OVERHEIDop.versieInformatie"/>
  </office:meta>
</office:document-meta>
</file>