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kappen van 32 bomen (verleend 32 st, herplant 39 st), Buitenkamp, Het Wilgert, Klumperkamp (nabij), Ep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juli 2026 is deze Omgevingsvergunning bekendgemaakt aan de aanvrager van de vergunning:</text:p>
            <text:p text:style-name="common-al">Buitenkamp, Het Wilgert, Klumperkamp (nabij), Epse, het kappen van 32 bomen (verleend 32 st, herplant 39 st), Z2026-00494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036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36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36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494</meta:user-defined>
    <meta:user-defined meta:name="DCTERMS.abstract">Z2026-00494 Buitenkamp, Het Wilgert, Klumperkamp (nabij), Epse</meta:user-defined>
    <dc:language>nl</dc:language>
    <meta:user-defined meta:name="OVERHEIDop.locatietype/OVERHEIDop.gebiedsmarkering">Punt</meta:user-defined>
    <meta:user-defined meta:name="DC.title">Bekendgemaakte Omgevingsvergunning voor het kappen van 32 bomen (verleend 32 st, herplant 39 st), Buitenkamp, Het Wilgert, Klumperkamp (nabij), Eps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0362</meta:user-defined>
    <meta:user-defined meta:name="OVERHEIDop.GmbID/DC.identifier">gmb-2026-350362</meta:user-defined>
    <meta:user-defined meta:name="OVERHEIDop.versieInformatie"/>
  </office:meta>
</office:document-meta>
</file>