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KaartglasenblikverbodVlegeldagi1be2d41c-fe95-4b8f-a693-ba83329e9a9a.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office:automatic-styles>
  <office:body>
    <office:text>
      <text:p text:style-name="new_page_staatscourant"/>
      <text:p text:style-name="single-kop-titel">Glas- en blikverbod Vlegeldag Bennekom 2026</text:p>
      <text:section text:name="regeling_id1-3-2" text:style-name="regeling">
        <text:section text:name="aanhef_id1-3-2-1" text:style-name="aanhef">
          <text:section text:name="preambule_id1-3-2-1-1" text:style-name="preambule">
            <text:p text:style-name="al">De burgemeester van Ede:</text:p>
            <text:p text:style-name="al"/>
            <text:p text:style-name="al">gelet op artikel 2:26a van de APV Ede 2026;</text:p>
            <text:p text:style-name="al"/>
            <text:p text:style-name="al">besluit:</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Aanwijzingsbesluit</text:p>
            <text:p text:style-name="al">In het gebied omsloten door de Dorpsstraat, Brinkstraat, Veenderweg, Krulweg, Molenstraat, Edeseweg, Kerkhoflaan en het Bart Van Elstplantsoen te Bennekom, zoals weergegeven op bijgevoegde kaart:</text:p>
            <text:p text:style-name="al"/>
            <text:list text:style-name="id1-3-2-2-1-4">
              <text:list-item text:style-override="id1-3-2-2-1-4-1">
                <text:number>a.</text:number>
                <text:p text:style-name="al">is het eenieder verboden om glaswerk of blikjes gevuld met drinken, dan wel bestemd om gevuld te zijn met drinken met zich mee te voeren.</text:p>
              </text:list-item>
              <text:list-item text:style-override="id1-3-2-2-1-4-2">
                <text:number>b.</text:number>
                <text:p text:style-name="al">is het verboden in de besloten ruimte en op het terras van een horeca-inrichting, dat gelegen is in het aangewezen gebied, glaswerk of blikjes gevuld met drank, dan wel bestemd om gevuld te zijn met drank, te verstrekken dan wel met zich mee te voeren.</text:p>
              </text:list-item>
            </text:list>
          </text:section>
          <text:section text:name="artikel_id1-3-2-2-2" text:style-name="artikel">
            <text:p text:style-name="artikel_kop_titel"><text:span text:style-name="artikel_kop_label">Artikel</text:span> <text:span text:style-name="artikel_kop_nr">2.</text:span> Verbodsperiode</text:p>
            <text:p text:style-name="al">De in artikel 1 genoemde verboden gelden gedurende de volgende periode:</text:p>
            <text:p text:style-name="al"/>
            <text:p text:style-name="al">
            <text:span text:style-name="nadrukvet">vanaf woensdag 26 augustus 2026 09.00 uur tot donderdag 27 augustus 2026 02.00 uur. </text:span>
          </text:p>
          </text:section>
          <text:section text:name="artikel_id1-3-2-2-3" text:style-name="artikel">
            <text:p text:style-name="artikel_kop_titel"><text:span text:style-name="artikel_kop_label">Artikel</text:span> <text:span text:style-name="artikel_kop_nr">3.</text:span> Inwerkingtreding en intrekking</text:p>
            <text:list text:style-name="id1-3-2-2-3-2">
              <text:list-item text:style-override="id1-3-2-2-3-2">
                <text:number>1.</text:number>
                <text:p text:style-name="al">Dit besluit treedt in werking op de dag na die van bekendmaking.</text:p>
              </text:list-item>
              <text:list-item text:style-override="id1-3-2-2-3-3">
                <text:number>2.</text:number>
                <text:p text:style-name="al">Dit besluit vervalt zodra het is uitgewerkt.</text:p>
              </text:list-item>
            </text:list>
          </text:section>
          <text:section text:name="artikel_id1-3-2-2-4" text:style-name="artikel">
            <text:p text:style-name="artikel_kop_titel"><text:span text:style-name="artikel_kop_label">Artikel</text:span> <text:span text:style-name="artikel_kop_nr">4.</text:span> Citeertitel</text:p>
            <text:p text:style-name="al">Dit besluit kan worden aangehaald als “Glas- en blikverbod Vlegeldag Bennekom 2026”.</text:p>
          </text:section>
        </text:section>
        <text:section text:name="regeling-sluiting_id1-3-2-3" text:style-name="regeling-sluiting">
          <text:section text:name="ondertekening_id1-3-2-3-1">
            <text:p><text:span text:style-name="functie">Ede, 15 juli, zaaknummer 20260716982751,</text:span></text:p>
          </text:section>
          <text:section text:name="ondertekening_id1-3-2-3-2">
            <text:p><text:span text:style-name="functie"/></text:p>
            <text:p><text:span text:style-name="functie">De burgemeester van de gemeente Ede,</text:span></text:p>
            <text:p><text:span text:style-name="functie">mr. L.J. Verhulst</text:span></text:p>
          </text:section>
        </text:section>
        <text:section text:name="nota-toelichting_id1-3-2-4" text:style-name="nota-toelichting">
          <text:p text:style-name="artikel_kop_titel"><text:span text:style-name="label"/> </text:p>
          <text:p text:style-name="al">
          <text:span text:style-name="nadrukvet">Bezwaar </text:span>
        </text:p>
          <text:p text:style-name="al">Op grond van de Algemene wet bestuursrecht kunnen belanghebbenden gedurende zes weken na de datum van bekendmaking van dit besluit schriftelijk bezwaar indienen bij de burgemeester. Dit kan door het invullen van het webformulier op <text:a xlink:href="http://www.ede.nl/bezwaarmaken" xlink:type="simple"><text:span text:style-name="nadrukondlijn">www.ede.nl/bezwaarmaken</text:span></text:a> of door het zenden van een brief naar postbus 9022, 6710 HK Ede.</text:p>
        </text:section>
        <text:section text:name="bijlage_id1-3-2-5" text:style-name="bijlage">
          <text:p text:style-name="bijlage_top"/>
          <text:p text:style-name="hoofdstuk_kop"><text:span text:style-name="label"/> <text:span text:style-name="nr"/> Kaart behorende bij dit aanwijzingsbesluit</text:p>
          <text:p text:style-name="al"/>
          <text:p text:style-name="al">
          <draw:frame><draw:text-box><text:section text:name="plaatje_id1-3-2-5-3-1" text:style-name="plaatje">
            <text:p text:style-name="illustratie_id1-3-2-5-3-1-1"><draw:frame draw:style-name="illustratie_id1-3-2-5-3-1-1" text:anchor-type="paragraph" svg:width="153mm" svg:height="146.55283018867925mm"><draw:image xlink:href="Pictures/KaartglasenblikverbodVlegeldagi1be2d41c-fe95-4b8f-a693-ba83329e9a9a.jpg" xlink:type="simple"/></draw:frame></text:p>
          </text:section></draw:text-box></draw:frame>
        </text:p>
          <text:p text:style-name="al"/>
        </text:section>
        <text:section text:name="nota-toelichting_id1-3-2-6" text:style-name="nota-toelichting">
          <text:p text:style-name="kop_level0"><text:span text:style-name="label"/> <text:span text:style-name="nr"/> Toelichting </text:p>
          <text:p text:style-name="al">De burgemeester van Ede is bevoegd om op grond van artikel 2.26a van de Algemene plaatselijke verordening Ede 2026 plaatsen aan te wijzen waar het verboden is:</text:p>
          <text:list text:style-name="id1-3-2-6-3">
            <text:list-item text:style-override="id1-3-2-6-3-1">
              <text:number>a.</text:number>
              <text:p text:style-name="al">glas of drinkblikjes bij zich te hebben; </text:p>
            </text:list-item>
            <text:list-item text:style-override="id1-3-2-6-3-2">
              <text:number>b.</text:number>
              <text:p text:style-name="al">als houder van een openbare inrichting als bedoeld in artikel 2:27 om drank in glas of blik te verstrekken.</text:p>
            </text:list-item>
          </text:list>
          <text:p text:style-name="al">Glas en blik kan als een potentieel risico voor de veiligheid en gezondheid van burgers worden gezien bij een ordeverstoring. Tijdens grote evenementen is er in het verleden veel glaswerk op straat aangetroffen. Daarom wordt tijdens grotere evenementen een glas- en blikverbod toegepast. Deze maatregel heeft in het verleden geleid tot minder glaswerk op straat. Er bestaat ook dit jaar vrees dat zonder verbod tijdens de Vlegeldag sprake zal zijn van veel glas op straat. </text:p>
          <text:p text:style-name="al"/>
          <text:p text:style-name="al">Blik en (gebroken) glaswerk kunnen worden gebruikt bij ongeregeldheden en daardoor kan de veiligheid van de bezoekers van de horeca in het gedrang kan komen. Vanwege dit potentieel risico voor de veiligheid en gezondheid van burgers en vanwege het risico op verstoring van de openbare orde wordt het daarom noodzakelijk geacht om dit glas- en blikverbod in te stell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5-3-1-1" style:parent-style-name="Standard">
      <style:paragraph-properties style:line-spacing="0mm" style:text-autospace="none" ofo:line-height="0.001cm"/>
    </style:style>
    <style:style style:family="graphic" style:name="illustratie_id1-3-2-5-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350318</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0318</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0318</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Ede</meta:user-defined>
    <meta:user-defined meta:name="OVERHEID.Informatietype/DC.type">officiële publicatie</meta:user-defined>
    <meta:user-defined meta:name="OVERHEIDop.Rubriek/DC.type">ander besluit van algemene strekking</meta:user-defined>
    <meta:user-defined meta:name="OVERHEID.Gemeente/DCTERMS.publisher">Ede</meta:user-defined>
    <meta:user-defined meta:name="OVERHEID.Gemeente/OVERHEID.authority">Ede</meta:user-defined>
    <meta:user-defined meta:name="OVERHEID.TaxonomieBeleidsagendaDecentraal/OVERHEID.category">Openbare orde en veiligheid | Organisatie en beleid</meta:user-defined>
    <meta:user-defined meta:name="DC.source">artikel 2:26a van de APV Ede 2026]|[https://lokaleregelgeving.overheid.nl/CVDR762038/1#hoofdstuk_2._paragraaf_3._artikel_2:26a</meta:user-defined>
    <meta:user-defined meta:name="OVERHEIDop.referentienummer">20260716982751</meta:user-defined>
    <meta:user-defined meta:name="DCTERMS.alternative">Glas- en blikverbod Vlegeldag Bennekom 2026</meta:user-defined>
    <dc:language>nl</dc:language>
    <meta:user-defined meta:name="OVERHEIDop.locatietype/OVERHEIDop.gebiedsmarkering">Vlak</meta:user-defined>
    <meta:user-defined meta:name="DC.title">Glas- en blikverbod Vlegeldag Bennekom 2026</meta:user-defined>
    <meta:user-defined meta:name="DCTERMS.W3CDTF/DCTERMS.available">2026-07-24</meta:user-defined>
    <meta:user-defined meta:name="DCTERMS.W3CDTF/OVERHEIDop.jaargang">2026</meta:user-defined>
    <meta:user-defined meta:name="OVERHEIDop.publicationIssue">350318</meta:user-defined>
    <meta:user-defined meta:name="OVERHEIDop.betreftRegeling">CVDR764835_1</meta:user-defined>
    <meta:user-defined meta:name="OVERHEIDop.GmbID/DC.identifier">gmb-2026-350318</meta:user-defined>
    <meta:user-defined meta:name="xs:date/OVERHEIDop.startdatum">2026-07-25</meta:user-defined>
    <meta:user-defined meta:name="xs:date/OVERHEIDop.einddatum">2026-08-28</meta:user-defined>
    <meta:user-defined meta:name="OVERHEIDop.versieInformatie"/>
  </office:meta>
</office:document-meta>
</file>