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10f17b7-3de3-4dc6-be90-eb00ed85b7c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Besluit naamgeving openbare ruimte Almere</text:p>
      <text:section text:name="regeling_id1-3-2" text:style-name="regeling">
        <text:section text:name="aanhef_id1-3-2-1" text:style-name="aanhef">
          <text:section text:name="preambule_id1-3-2-1-1" text:style-name="preambule">
            <text:p text:style-name="al">Op basis van:</text:p>
            <text:list text:style-name="id1-3-2-1-1-2">
              <text:list-item text:style-override="id1-3-2-1-1-2-1">
                <text:number>-</text:number>
                <text:p text:style-name="al">Artikel 108 van de Gemeentewet en artikel 2 van de Verordening naamgeving en nummering (adressen) Almere 2019;</text:p>
              </text:list-item>
              <text:list-item text:style-override="id1-3-2-1-1-2-2">
                <text:number>-</text:number>
                <text:p text:style-name="al">Artikel 6 van de Wet basisregistratie adressen en gebouwen, waarin van gemeenten wordt vereist om de openbare ruimte van namen te voorzien;</text:p>
              </text:list-item>
              <text:list-item text:style-override="id1-3-2-1-1-2-3">
                <text:number>-</text:number>
                <text:p text:style-name="al">Algemeen Mandaatbesluit Almere, die op 18 december 2024 in werking is getreden;</text:p>
              </text:list-item>
              <text:list-item text:style-override="id1-3-2-1-1-2-4">
                <text:number>-</text:number>
                <text:p text:style-name="al">Het advies van de Naamgevingscommissie openbare ruimte Almere;</text:p>
              </text:list-item>
            </text:list>
            <text:p text:style-name="al">Besluit het college van burgemeester en wethouders van Almere het volgende:</text:p>
          </text:section>
        </text:section>
        <text:section text:name="regeling-tekst_id1-3-2-2" text:style-name="regeling-tekst">
          <text:section text:name="artikel_id1-3-2-2-1" text:style-name="artikel">
            <text:p text:style-name="artikel_kop_titel"><text:span text:style-name="artikel_kop_label"/> </text:p>
            <text:p text:style-name="al">De volgende vastgestelde namen gaan gelden met ingang van <text:span text:style-name="nadrukvet">16 juli 2026</text:span> volgens de bij dit besluit (<text:span text:style-name="nadrukvet">N26-013</text:span>) behorende kaart:</text:p>
            <text:p text:style-name="al"/>
            <text:list text:style-name="id1-3-2-2-1-4">
              <text:list-item text:style-override="id1-3-2-2-1-4-1">
                <text:number>-</text:number>
                <text:p text:style-name="al">Vaststellen:</text:p>
                <text:p text:style-name="al">
                <text:span text:style-name="nadrukvet">Clara Wichmannstraat</text:span> (BAG-type weg)</text:p>
                <text:p text:style-name="al">
                <text:span text:style-name="nadrukvet">Lizzy van Dorpweg</text:span> (BAG-type weg)</text:p>
                <text:p text:style-name="al">
                <text:span text:style-name="nadrukvet">Mien van Breepad</text:span> (BAG-type weg)</text:p>
              </text:list-item>
            </text:list>
            <text:p text:style-name="al">
            <text:span text:style-name="nadrukvet">Toelichting op vaststelling in Almere Hout:</text:span>
          </text:p>
            <text:p text:style-name="al">In verband met de ontwikkeling van het project “Veld P” in Oosterwold, in stadsdeel Hout, zijn nieuwe namen nodig. Voor dit gebied is gekozen voor het thema vrouwelijke denkers. Daarom heeft de Naamgevingscommissie gekozen voor <text:span text:style-name="nadrukvet">Clara Wichmannstraat</text:span> (de eerste vrouwelijke econoom) en <text:span text:style-name="nadrukvet">Lizzy van Dorpweg</text:span> (Nederlands socialist en vrijdenker), beide vernoemd naar invloedrijke vrouwelijke denkers. Daarnaast is gekozen voor het <text:span text:style-name="nadrukvet">Mien van Breepad</text:span> ter ere van een vooraanstaande vrouwelijke wielrenster.</text:p>
          </text:section>
        </text:section>
        <text:section text:name="regeling-sluiting_id1-3-2-3" text:style-name="regeling-sluiting">
          <text:section text:name="ondertekening_id1-3-2-3-1">
            <text:p><text:span text:style-name="functie">Burgemeester en wethouders,</text:span></text:p>
            <text:p><text:span text:style-name="functie">Namens hen,</text:span></text:p>
          </text:section>
          <text:section text:name="ondertekening_id1-3-2-3-2">
            <text:p><text:span text:style-name="functie"/></text:p>
            <text:p><text:span text:style-name="functie">W. Harms</text:span></text:p>
            <text:p><text:span text:style-name="functie">Medewerker Geo-data</text:span></text:p>
          </text:section>
          <text:section text:name="ondertekening_id1-3-2-3-3">
            <text:p><text:span text:style-name="functie"/></text:p>
            <text:p><text:span text:style-name="functie">Dit besluit is automatisch aangemaakt en daarom niet ondertekend.</text:span></text:p>
          </text:section>
        </text:section>
        <text:section text:name="bijlage_id1-3-2-4" text:style-name="bijlage">
          <text:p text:style-name="bijlage_top"/>
          <text:p text:style-name="hoofdstuk_kop"><text:span text:style-name="label">Bijlage:</text:span> <text:span text:style-name="nr"/> Bijlage: </text:p>
          <text:p text:style-name="al"/>
          <text:p text:style-name="al">
          <draw:frame><draw:text-box><text:section text:name="plaatje_id1-3-2-4-3-1" text:style-name="plaatje">
            <text:p text:style-name="illustratie_id1-3-2-4-3-1-1"><draw:frame draw:style-name="illustratie_id1-3-2-4-3-1-1" text:anchor-type="paragraph" svg:width="153mm" svg:height="153.28867924528302mm"><draw:image xlink:href="Pictures/1i310f17b7-3de3-4dc6-be90-eb00ed85b7c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029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9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9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artikel 108 van de Gemeentewet]|[1.0:c:BWBR0005416&amp;artikel=108&amp;g=2026-06-04</meta:user-defined>
    <meta:user-defined meta:name="DC.source">artikel 2 van de Verordening naamgeving en nummering (adressen) Almere 2019]|[https://lokaleregelgeving.overheid.nl/CVDR627681/1#artikel_2.</meta:user-defined>
    <meta:user-defined meta:name="DC.source">artikel 6 van de Wet basisregistraties adressen en gebouwen]|[1.0:c:BWBR0023466&amp;artikel=6&amp;g=2025-02-12</meta:user-defined>
    <meta:user-defined meta:name="DC.source">Algemeen Mandaatbesluit Almere]|[https://lokaleregelgeving.overheid.nl/CVDR729599/1</meta:user-defined>
    <meta:user-defined meta:name="OVERHEIDop.referentienummer">N26-013</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Besluit naamgeving openbare ruimte Almere</meta:user-defined>
    <meta:user-defined meta:name="DCTERMS.W3CDTF/DCTERMS.available">2026-07-23</meta:user-defined>
    <meta:user-defined meta:name="OVERHEIDop.externeBijlage">Vaststelling 3x namen Veld P Oosterwold HOUT|exb-2026-26173</meta:user-defined>
    <meta:user-defined meta:name="DCTERMS.W3CDTF/OVERHEIDop.jaargang">2026</meta:user-defined>
    <meta:user-defined meta:name="OVERHEIDop.publicationIssue">350296</meta:user-defined>
    <meta:user-defined meta:name="OVERHEIDop.GmbID/DC.identifier">gmb-2026-350296</meta:user-defined>
    <meta:user-defined meta:name="OVERHEIDop.versieInformatie"/>
  </office:meta>
</office:document-meta>
</file>