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twee dakkapellen, een warmtepomp en een airconditioninginstallatie, en het wijzigen van de trap naar de tweede verdieping, Melchior Treublaan 44 2313V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7133</text:p>
            <text:p text:style-name="common-al">
            <text:span text:style-name="nadrukvet">Ingekomen:</text:span> 17-07-2026</text:p>
            <text:p text:style-name="common-al">
            <text:span text:style-name="nadrukvet">Locatie:</text:span> Melchior Treublaan 44 2313V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7133" xlink:type="simple">publicatiesomgevingsvergunningen@leiden.nl</text:a> de volgende gegevens:</text:p>
            <text:p text:style-name="common-al">-het kenmerk van de aanvraag: Z/26/401713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98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7133</meta:user-defined>
    <meta:user-defined meta:name="DCTERMS.abstract">plaatsen van twee dakkapellen, een warmtepomp en een airconditioninginstallatie, en het wijzigen van de trap naar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twee dakkapellen, een warmtepomp en een airconditioninginstallatie, en het wijzigen van de trap naar de tweede verdieping, Melchior Treublaan 44 2313VJ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41_Samenvatting 000|exb-2026-26151</meta:user-defined>
    <meta:user-defined meta:name="OVERHEIDop.publicationIssue">349856</meta:user-defined>
    <meta:user-defined meta:name="OVERHEIDop.GmbID/DC.identifier">gmb-2026-349856</meta:user-defined>
    <meta:user-defined meta:name="OVERHEIDop.versieInformatie"/>
  </office:meta>
</office:document-meta>
</file>