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voorstellingen vanaf de speeltuin op 6 september 2026 aan De Waareise te Zieuwen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voorstellingen vanaf de speeltuin aan de Waareise in Zieuwent op 6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4968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68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68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voorstellingen vanaf de speeltuin op 6 september 2026 aan De Waareise te Zieuwen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49687</meta:user-defined>
    <meta:user-defined meta:name="OVERHEIDop.GmbID/DC.identifier">gmb-2026-349687</meta:user-defined>
    <meta:user-defined meta:name="OVERHEIDop.versieInformatie"/>
  </office:meta>
</office:document-meta>
</file>