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barbecue op 29 augustus 2026 aan Jacob Catsstraat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barbecue in de Jacob Catsstraat in Lichtenvoorde op 2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4967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7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7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barbecue op 29 augustus 2026 aan Jacob Catsstraat te Lichtenvoord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9674</meta:user-defined>
    <meta:user-defined meta:name="OVERHEIDop.GmbID/DC.identifier">gmb-2026-349674</meta:user-defined>
    <meta:user-defined meta:name="OVERHEIDop.versieInformatie"/>
  </office:meta>
</office:document-meta>
</file>