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plaatsen van een raam en kozijn in de zijgevel , Kolthofhorst 43, 7531 EP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Wij hebben op 17 juli 2026 een besluit genomen op de aanvraag met zaaknummer 0153Z2604-0801 voor het plaatsen van een raam en kozijn in de zijgevel  op de locatie Kolthofhorst 43, 7531 EP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4905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05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05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4-0801</meta:user-defined>
    <dc:language>nl</dc:language>
    <meta:user-defined meta:name="OVERHEIDop.locatietype/OVERHEIDop.gebiedsmarkering">Punt</meta:user-defined>
    <meta:user-defined meta:name="DC.title">Kennisgeving besluit op aanvraag het plaatsen van een raam en kozijn in de zijgevel , Kolthofhorst 43, 7531 EP Enschede</meta:user-defined>
    <meta:user-defined meta:name="DCTERMS.W3CDTF/DCTERMS.available">2026-07-29</meta:user-defined>
    <meta:user-defined meta:name="DCTERMS.W3CDTF/OVERHEIDop.jaargang">2026</meta:user-defined>
    <meta:user-defined meta:name="OVERHEIDop.publicationIssue">349056</meta:user-defined>
    <meta:user-defined meta:name="OVERHEIDop.GmbID/DC.identifier">gmb-2026-349056</meta:user-defined>
    <meta:user-defined meta:name="OVERHEIDop.versieInformatie"/>
  </office:meta>
</office:document-meta>
</file>