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Aanvraag Omgevingsvergunning voor het kappen van een grove den, Holtmark 7 (nabij), Har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6 juli 2026 de volgende aanvraag voor een Omgevingsvergunning hebben ontvangen:</text:p>
            <text:p text:style-name="common-al">Holtmark 7 (nabij), Harfsen, het kappen van een grove den (rectificatie), Z2026-01019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4904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04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04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1019</meta:user-defined>
    <meta:user-defined meta:name="DCTERMS.abstract">Z2026-01019 Holtmark 7 (nabij), Harfs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Rectificatie Aanvraag Omgevingsvergunning voor het kappen van een grove den, Holtmark 7 (nabij), Harfs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49047</meta:user-defined>
    <meta:user-defined meta:name="OVERHEIDop.GmbID/DC.identifier">gmb-2026-349047</meta:user-defined>
    <meta:user-defined meta:name="OVERHEIDop.versieInformatie"/>
  </office:meta>
</office:document-meta>
</file>