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Amsteldijk 292 1079LL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één boom staande in de achtertuin, er geldt een herplantplicht</text:p>
            <text:p text:style-name="common-al">Besluit: verleend</text:p>
            <text:p text:style-name="common-al">Besluit verzonden op: 16-07-2026</text:p>
            <text:p text:style-name="common-al">Zaakadres: Amsteldijk 292 1079LL Amsterdam</text:p>
            <text:p text:style-name="common-al">Zaaknummer: Z2026-026001</text:p>
            <text:p text:style-name="common-al">DSO-nummer: 2026061300184</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administratie.sdz@amsterdam.nl?Subject=Dossiernummer Z2026-026001" xlink:type="simple">vth.administratie.sdz@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6-07-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49025</text:span><text:line-break/><text:date style:data-style-name="dag" text:fixed="true" text:date-value="2026-07-21"/><text:line-break/><text:date style:data-style-name="jaar" text:fixed="true" text:date-value="2026-07-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9025</text:span><text:date style:data-style-name="nicedate" text:fixed="true" text:date-value="2026-07-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9025</text:span><text:date style:data-style-name="nicedate" text:fixed="true" text:date-value="2026-07-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6001</meta:user-defined>
    <meta:user-defined meta:name="DCTERMS.abstract">(KAP) kappen van één boom staande in de achtertui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Amsteldijk 292 1079LL Amsterdam</meta:user-defined>
    <meta:user-defined meta:name="OVERHEIDop.datumEindeReactietermijn">2026-08-31</meta:user-defined>
    <meta:user-defined meta:name="OVERHEIDop.terinzageleggingBG">https://mijnpublicaties.nl/Publicatie/8d05acc6-9ac7-46f4-088c-08ded29c44a2</meta:user-defined>
    <meta:user-defined meta:name="DCTERMS.W3CDTF/DCTERMS.available">2026-07-21</meta:user-defined>
    <meta:user-defined meta:name="DCTERMS.W3CDTF/OVERHEIDop.jaargang">2026</meta:user-defined>
    <meta:user-defined meta:name="OVERHEIDop.publicationIssue">349025</meta:user-defined>
    <meta:user-defined meta:name="OVERHEIDop.GmbID/DC.identifier">gmb-2026-349025</meta:user-defined>
    <meta:user-defined meta:name="OVERHEIDop.versieInformatie"/>
  </office:meta>
</office:document-meta>
</file>