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office:automatic-styles>
  <office:body>
    <office:text>
      <text:p text:style-name="new_page_staatscourant"/>
      <text:p text:style-name="single-kop-titel">Voornemen van de gemeente om een recht van opstal op gemeentegrond te verleng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gemeente Waalwijk (‘de gemeente’) heeft het voornemen om de rechten van opstal voor twee windturbines en aanhorigheden (kabels, leidingen, etc.) op de percelen grond nabij de Bergsche Maas en de Gansoyensesteeg te verlengen.  </text:p>
            <text:p text:style-name="al"/>
            <text:p text:style-name="al">De rechten van opstal betreffen de volgende percelen grond: </text:p>
            <text:p text:style-name="al"/>
            <text:list text:style-name="id1-3-2-2-1-6">
              <text:list-item text:style-override="id1-3-2-2-1-6-1">
                <text:number>-</text:number>
                <text:p text:style-name="al">De percelen plaatselijk bekend als Gansoyensesteeg 20 en 22 a te Waalwijk, kadastraal bekend gemeente Waalwijk, sectie K, nummers 708, 709, 714, 229, 234, 768, 1148, 1190, 1266, 1267, 1268, 1269 en 1270.</text:p>
                <text:p text:style-name="al"/>
              </text:list-item>
            </text:list>
            <text:p text:style-name="al">
            <text:span text:style-name="nadrukvet">Motivering</text:span>
          </text:p>
            <text:p text:style-name="al">Naar het oordeel van de gemeente is de huidige opstalhouder de enige serieuze gegadigde die in aanmerking komt voor de voorgenomen verlenging van de opstalrechten.</text:p>
            <text:p text:style-name="al"/>
            <text:p text:style-name="al">De opstalhouder is eigenaar van de windturbines op de betreffende locatie. De gemeente is voornemens op termijn nieuwe windturbines te laten plaatsen. Tot die tijd wenst zij de huidige windturbines op deze locatie te handhaven. De termijn waarvoor in het verleden de opstalrechten zijn gevestigd, is verstreken, maar de percelen zijn niet door de opstalhouder ontruimd. Voorts hebben zowel de gemeente als de opstalhouder de opstalrechten niet opgezegd.</text:p>
            <text:p text:style-name="al"/>
            <text:p text:style-name="al">Tenslotte is van belang dat de gemeente een beperkte verlenging van de opstalrechten met 5 jaren voorstaat. Na deze termijn vervallen de rechten van opstal en dienen de windturbines te worden verwijderd. Gezien deze beperkte looptijd is het niet voorstelbaar dat andere gegadigden nieuwe windturbines zouden willen plaatsen en in aanmerking wensen te komen voor deze rechten van opstal.</text:p>
            <text:p text:style-name="al"/>
            <text:p text:style-name="al">
            <text:span text:style-name="nadrukvet">Vervaltermijn</text:span>
          </text:p>
            <text:p text:style-name="al">indien u zich niet kunt verenigen met deze gronduitgifte door de gemeente omdat u meent daarvoor zelf als gegadigde in aanmerking te komen, dan kunt u uiterlijk binnen een termijn van 20 kalenderdagen na publicatiedatum een kort geding procedure aanhangig maken bij de bevoegde voorzieningenrechter. Doet u dit, dan dient u de gemeente hiervan onverwijld in kennis te stellen middels betekening van de dagvaarding op het adres van de gemeente, bij gebreke 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grondzaken@waalwijk.nl" xlink:type="simple">grondzaken@waalwijk.nl</text:a> te verzenden.</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48981</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981</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981</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aalwijk</meta:user-defined>
    <meta:user-defined meta:name="OVERHEID.Informatietype/DC.type">officiële publicatie</meta:user-defined>
    <meta:user-defined meta:name="OVERHEIDop.Rubriek/DC.type">overige overheidsinformatie</meta:user-defined>
    <meta:user-defined meta:name="OVERHEID.Gemeente/OVERHEID.authority">Waalwijk</meta:user-defined>
    <meta:user-defined meta:name="OVERHEID.Gemeente/DCTERMS.publisher">Waalwijk</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Voornemen van de gemeente om een recht van opstal op gemeentegrond te verlengen</meta:user-defined>
    <meta:user-defined meta:name="DCTERMS.W3CDTF/DCTERMS.available">2026-07-22</meta:user-defined>
    <meta:user-defined meta:name="DCTERMS.W3CDTF/OVERHEIDop.jaargang">2026</meta:user-defined>
    <meta:user-defined meta:name="OVERHEIDop.publicationIssue">348981</meta:user-defined>
    <meta:user-defined meta:name="OVERHEIDop.GmbID/DC.identifier">gmb-2026-348981</meta:user-defined>
    <meta:user-defined meta:name="OVERHEIDop.versieInformatie"/>
  </office:meta>
</office:document-meta>
</file>