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APV ontheffing: 17 juli 2026 verleend parkeerterrein Molenstraat te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ontheffing: </text:span>verleend</text:p>
            <text:p text:style-name="common-al">Beslisdatum: 17 juli 2026</text:p>
            <text:p text:style-name="common-al">Omschrijving: het plaatsen van opslagruimte en een bouwschutting</text:p>
            <text:p text:style-name="common-al">Locatie: parkeerterrein Molenstraat te Appingedam</text:p>
            <text:p text:style-name="common-al">Zaaknummer: Z2026-00003486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4887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87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87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3486</meta:user-defined>
    <meta:user-defined meta:name="DCTERMS.abstract">APV ontheffing: 17 juli 2026 verleend voor het plaatsen van opslagruimte en een bouwschutting op de locatie parkeerterrein Molenstraat te Appingedam</meta:user-defined>
    <dc:language>nl</dc:language>
    <meta:user-defined meta:name="OVERHEIDop.locatietype/OVERHEIDop.gebiedsmarkering">Vlak</meta:user-defined>
    <meta:user-defined meta:name="DC.title">Kennisgeving besluit APV ontheffing: 17 juli 2026 verleend parkeerterrein Molenstraat te Appinge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48875</meta:user-defined>
    <meta:user-defined meta:name="OVERHEIDop.GmbID/DC.identifier">gmb-2026-348875</meta:user-defined>
    <meta:user-defined meta:name="OVERHEIDop.versieInformatie"/>
  </office:meta>
</office:document-meta>
</file>