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en intern verbouwen van een woonhuis, Aert de Gelderstraat 20, 7545 CN Enschede</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Wij hebben op 17 juli 2026 een besluit genomen op de aanvraag met zaaknummer 0153Z2605-0499 voor het vergroten en intern verbouwen van een woonhuis op de locatie Aert de Gelderstraat 20, 7545 CN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84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4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4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5-0499</meta:user-defined>
    <dc:language>nl</dc:language>
    <meta:user-defined meta:name="OVERHEIDop.locatietype/OVERHEIDop.gebiedsmarkering">Punt</meta:user-defined>
    <meta:user-defined meta:name="DC.title">Kennisgeving besluit op aanvraag het vergroten en intern verbouwen van een woonhuis, Aert de Gelderstraat 20, 7545 CN Enschede</meta:user-defined>
    <meta:user-defined meta:name="DCTERMS.W3CDTF/DCTERMS.available">2026-07-29</meta:user-defined>
    <meta:user-defined meta:name="DCTERMS.W3CDTF/OVERHEIDop.jaargang">2026</meta:user-defined>
    <meta:user-defined meta:name="OVERHEIDop.publicationIssue">348492</meta:user-defined>
    <meta:user-defined meta:name="OVERHEIDop.GmbID/DC.identifier">gmb-2026-348492</meta:user-defined>
    <meta:user-defined meta:name="OVERHEIDop.versieInformatie"/>
  </office:meta>
</office:document-meta>
</file>