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in gebruik name van het pand,Vassebrink 32, 7544 XK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Zuid</text:p>
            <text:p text:style-name="last-al">De melding voor melding brandveilig gebruik t.b.v. in gebruik name van het pand op de locatie Vassebrink 32, 7544 XK Enschede (zaaknummer 0153Z2604-0443) is geaccepteerd op datum 17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4836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36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36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4-0443</meta:user-defined>
    <dc:language>nl</dc:language>
    <meta:user-defined meta:name="OVERHEIDop.locatietype/OVERHEIDop.gebiedsmarkering">Punt</meta:user-defined>
    <meta:user-defined meta:name="DC.title">Afhandeling melding brandveilig gebruik t.b.v. in gebruik name van het pand,Vassebrink 32, 7544 XK Ensched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8361</meta:user-defined>
    <meta:user-defined meta:name="OVERHEIDop.GmbID/DC.identifier">gmb-2026-348361</meta:user-defined>
    <meta:user-defined meta:name="OVERHEIDop.versieInformatie"/>
  </office:meta>
</office:document-meta>
</file>