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Standplaats - Kaashandel Wolters - Weekmarkt Peize - Weekmarkt Pei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Weekmarkt Peize, Standplaats - Kaashandel Wolters - Weekmarkt Peize, 16 juli    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4791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1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1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Standplaats - Kaashandel Wolters - Weekmarkt Peize - Weekmarkt Peiz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7915</meta:user-defined>
    <meta:user-defined meta:name="OVERHEIDop.GmbID/DC.identifier">gmb-2026-347915</meta:user-defined>
    <meta:user-defined meta:name="OVERHEIDop.versieInformatie"/>
  </office:meta>
</office:document-meta>
</file>