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pv melding/vergunning - Standplaatsen - vd Zwaag noten en zuidvruchten - weekmarkt Peize - Weekmarkt Pei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apv melding/vergunning Weekmarkt Peize, Standplaatsen - vd Zwaag noten en zuidvruchten - weekmarkt Peize, 16 juli    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4791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1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1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Noordenveld - apv melding/vergunning - Standplaatsen - vd Zwaag noten en zuidvruchten - weekmarkt Peize - Weekmarkt Peiz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47914</meta:user-defined>
    <meta:user-defined meta:name="OVERHEIDop.GmbID/DC.identifier">gmb-2026-347914</meta:user-defined>
    <meta:user-defined meta:name="OVERHEIDop.versieInformatie"/>
  </office:meta>
</office:document-meta>
</file>