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e huisvesting van huisartsenpraktijk, Einsteinweg 5 2333CC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6680</text:p>
            <text:p text:style-name="common-al">
            <text:span text:style-name="nadrukvet">Ingekomen:</text:span> 16-07-2026</text:p>
            <text:p text:style-name="common-al">
            <text:span text:style-name="nadrukvet">Locatie:</text:span> Einsteinweg 5 2333CC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6680" xlink:type="simple">publicatiesomgevingsvergunningen@leiden.nl</text:a> de volgende gegevens:</text:p>
            <text:p text:style-name="common-al">-het kenmerk van de aanvraag: Z/26/401668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785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8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8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6680</meta:user-defined>
    <meta:user-defined meta:name="DCTERMS.abstract">tijdelijke huisvesting van huisartsenprakt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tijdelijke huisvesting van huisartsenpraktijk, Einsteinweg 5 2333CC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512_Samenvatting 000|exb-2026-25992</meta:user-defined>
    <meta:user-defined meta:name="OVERHEIDop.publicationIssue">347853</meta:user-defined>
    <meta:user-defined meta:name="OVERHEIDop.GmbID/DC.identifier">gmb-2026-347853</meta:user-defined>
    <meta:user-defined meta:name="OVERHEIDop.versieInformatie"/>
  </office:meta>
</office:document-meta>
</file>