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olksfeest, Beltrum, Avesterweg 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6 tot en met 8 september 2026 vindt op het terrein nabij Avesterweg 28 in Beltrum het evenement volksfeest en festunique plaats.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bezwaar indienen bij ons, <text:a xlink:href="https://www.gemeenteberkelland.nl/bezwaar" xlink:type="simple">https://www.gemeenteberkelland.nl/bezwaar</text:a> Hiervoor heeft u wel een elektronische handtekening (DigiD) nodig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voorlopige voorziening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473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3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3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Vlak</meta:user-defined>
    <meta:user-defined meta:name="DC.title">Evenementenvergunning volksfeest, Beltrum, Avesterweg 2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7352</meta:user-defined>
    <meta:user-defined meta:name="OVERHEIDop.GmbID/DC.identifier">gmb-2026-347352</meta:user-defined>
    <meta:user-defined meta:name="OVERHEIDop.versieInformatie"/>
  </office:meta>
</office:document-meta>
</file>