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25182550ie1a6ebe4-161c-490b-9558-10f6dae7eb72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oord, verkeersbesluit opheffen gehandicaptenparkeerplaats op kenteken, Kleine Diestraat 2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Kleine Diestraat 2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Kleine Diestraat 2 (parkeervaknummer 124484489422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90.93396226415094mm"><draw:image xlink:href="Pictures/Afbeelding125182550ie1a6ebe4-161c-490b-9558-10f6dae7eb72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6757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757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757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Kleine Diestraat 2 - Kleine Diestraat 2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Kleine Diestraat 2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oord, verkeersbesluit opheffen gehandicaptenparkeerplaats op kenteken, Kleine Diestraat 2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6757</meta:user-defined>
    <meta:user-defined meta:name="OVERHEIDop.GmbID/DC.identifier">gmb-2026-346757</meta:user-defined>
    <meta:user-defined meta:name="OVERHEIDop.versieInformatie"/>
  </office:meta>
</office:document-meta>
</file>