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3 douglassparren, Sparrenlaan 8, 7244AN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6 juli 2026 de volgende aanvraag voor een Omgevingsvergunning hebben ontvangen:</text:p>
            <text:p text:style-name="common-al">Sparrenlaan 8, 7244AN Barchem, het kappen van 3 douglassparren, Z2026-01090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466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6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6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090</meta:user-defined>
    <meta:user-defined meta:name="DCTERMS.abstract">Z2026-01090 Sparrenlaan 8, 7244AN Barchem</meta:user-defined>
    <dc:language>nl</dc:language>
    <meta:user-defined meta:name="OVERHEIDop.locatietype/OVERHEIDop.gebiedsmarkering">Vlak</meta:user-defined>
    <meta:user-defined meta:name="DC.title">Aanvraag Omgevingsvergunning voor het kappen van 3 douglassparren, Sparrenlaan 8, 7244AN Barche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6655</meta:user-defined>
    <meta:user-defined meta:name="OVERHEIDop.GmbID/DC.identifier">gmb-2026-346655</meta:user-defined>
    <meta:user-defined meta:name="OVERHEIDop.versieInformatie"/>
  </office:meta>
</office:document-meta>
</file>