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Lindrot naast nr. 2a - HAM00 N 1988 - Den Ham, aanleggen van een vijver, ontvangen op 15-07-2026, zaaknummer TR-Z2026-0015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</text:p>
            <text:p text:style-name="common-al">
            <text:span text:style-name="nadrukvet">Waar:</text:span> Lindrot naast nr. 2a - HAM00 N 1988 - Den Ham</text:p>
            <text:p text:style-name="common-al">
            <text:span text:style-name="nadrukvet">Project:</text:span> aanleggen van een vijver</text:p>
            <text:p text:style-name="common-al">
            <text:span text:style-name="nadrukvet">Ingekomen:</text:span> 15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65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5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TR-Z2026-001572</meta:user-defined>
    <meta:user-defined meta:name="DCTERMS.abstract">aanleggen van een vijver</meta:user-defined>
    <dc:language>nl</dc:language>
    <meta:user-defined meta:name="OVERHEIDop.locatietype/OVERHEIDop.gebiedsmarkering">Vlak</meta:user-defined>
    <meta:user-defined meta:name="DC.title">Gemeente Twenterand - aanvraag omgevingsvergunning, Lindrot naast nr. 2a - HAM00 N 1988 - Den Ham, aanleggen van een vijver, ontvangen op 15-07-2026, zaaknummer TR-Z2026-00157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6586</meta:user-defined>
    <meta:user-defined meta:name="OVERHEIDop.GmbID/DC.identifier">gmb-2026-346586</meta:user-defined>
    <meta:user-defined meta:name="OVERHEIDop.versieInformatie"/>
  </office:meta>
</office:document-meta>
</file>