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, Visserijweg 2 in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ken bekend een melding voor Visserijweg 2 in Farmsum, op grond van het Besluit activiteiten leefomgeving (Bal), te hebben ontvangen voor de volgende activiteit: Laboratorium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46516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1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1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668</meta:user-defined>
    <meta:user-defined meta:name="DCTERMS.abstract"> 25 september 2025 melding voor de volgende activiteit: Laboratorium op de locatie: Visserijweg 2 Farmsum</meta:user-defined>
    <dc:language>nl</dc:language>
    <meta:user-defined meta:name="OVERHEIDop.locatietype/OVERHEIDop.gebiedsmarkering">Punt</meta:user-defined>
    <meta:user-defined meta:name="DC.title">Melding Besluit activiteiten leefomgeving (Bal), Visserijweg 2 in Farmsu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46516</meta:user-defined>
    <meta:user-defined meta:name="OVERHEIDop.GmbID/DC.identifier">gmb-2026-346516</meta:user-defined>
    <meta:user-defined meta:name="OVERHEIDop.versieInformatie"/>
  </office:meta>
</office:document-meta>
</file>