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Kenaupark 25 2011MR Haarlem, 0392-2026-0080536, het heropenen en opnieuw in gebruik nemen van de bestaande uitrit en het plaatsen van een houten garage- en tuindeur aan de achterzijde van de woning, verzonden 16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46349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34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634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80536</meta:user-defined>
    <meta:user-defined meta:name="DCTERMS.abstract">het heropenen en opnieuw in gebruik nemen van de bestaande uitrit en het plaatsen van een houten garage- en tuindeur aan de achterzijde van 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Kenaupark 25 2011MR Haarlem, 0392-2026-0080536, het heropenen en opnieuw in gebruik nemen van de bestaande uitrit en het plaatsen van een houten garage- en tuindeur aan de achterzijde van de woning, verzonden 16-07-2026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6349</meta:user-defined>
    <meta:user-defined meta:name="OVERHEIDop.GmbID/DC.identifier">gmb-2026-346349</meta:user-defined>
    <meta:user-defined meta:name="OVERHEIDop.versieInformatie"/>
  </office:meta>
</office:document-meta>
</file>