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Srefidensiplein 72 1087V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ormen van 2 zelfstandige woonruimten</text:p>
            <text:p text:style-name="common-al">Besluit:Verleend</text:p>
            <text:p text:style-name="common-al">Besluit verzonden op: 16-07-2026</text:p>
            <text:p text:style-name="common-al">Zaakadres: Srefidensiplein 72 1087VE Amsterdam</text:p>
            <text:p text:style-name="common-al">Zaaknummer: Z2026-023775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Procesuitvoering.sdo@amsterdam.nl?Subject=Dossiernummer Z2026-023775" xlink:type="simple">VTH.Procesuitvoering.sdo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6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721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721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721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3775</meta:user-defined>
    <meta:user-defined meta:name="DCTERMS.abstract">Vormen van 2 zelfstandige woonruimten</meta:user-defined>
    <dc:language>nl</dc:language>
    <meta:user-defined meta:name="OVERHEIDop.locatietype/OVERHEIDop.gebiedsmarkering">Punt</meta:user-defined>
    <meta:user-defined meta:name="DC.title">Besluit woonvormingsvergunning Srefidensiplein 72 1087VE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721</meta:user-defined>
    <meta:user-defined meta:name="OVERHEIDop.GmbID/DC.identifier">gmb-2026-345721</meta:user-defined>
    <meta:user-defined meta:name="OVERHEIDop.versieInformatie"/>
  </office:meta>
</office:document-meta>
</file>