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Kelderweg 2, 3253TD Ou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6 juli 2026 een besluit genomen op de aanvraag met zaaknummer Z2026-00871 voor een omgevingsvergunning betreffende het realiseren van een erker op locatie Kelderweg 2, 3253TD Oud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zwaarmogelijkheid</text:span>
          </text:p>
            <text:p text:style-name="last-al">Indien u belanghebbende bent kunt u bezwaar maken tegen het besluit. Vermeldt u daarbij het hierboven genoemde zaaknummer. U kunt het bezwaar indienen bij burgemeester en wethouders van Goeree-Overflakkee, Postbus 1, 3240 AA Middelharnis. De termijn voor het indienen van een bezwaar bedraagt 6 weken. Deze termijn begint de dag nadat het besluit is genomen. Voor meer informatie over de procedure kunt u contact opnemen via telefoonnummer 14 018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4568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68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68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87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Kelderweg 2, 3253TD Ouddorp</meta:user-defined>
    <meta:user-defined meta:name="DCTERMS.W3CDTF/DCTERMS.available">2026-07-28</meta:user-defined>
    <meta:user-defined meta:name="DCTERMS.W3CDTF/OVERHEIDop.jaargang">2026</meta:user-defined>
    <meta:user-defined meta:name="OVERHEIDop.publicationIssue">345686</meta:user-defined>
    <meta:user-defined meta:name="OVERHEIDop.GmbID/DC.identifier">gmb-2026-345686</meta:user-defined>
    <meta:user-defined meta:name="OVERHEIDop.versieInformatie"/>
  </office:meta>
</office:document-meta>
</file>