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Leden Algemeen Bestuur GRSK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de gemeente Eersel</text:p>
            <text:p text:style-name="al"/>
            <text:p text:style-name="al">Overwegende dat, op 2 juni 2026 de nieuwe wethouders zijn benoemd door de gemeenteraad en het</text:p>
            <text:p text:style-name="al">als gevolg hiervan noodzakelijk is de leden van het Algemeen Bestuur GRSK aan te wijzen;</text:p>
            <text:p text:style-name="al"/>
            <text:p text:style-name="al"/>
            <text:p text:style-name="al">b e s l u i t </text:p>
            <text:p text:style-name="al"/>
            <text:p text:style-name="al"/>
            <text:p text:style-name="al">vast te stellen de volgende beleidsregel: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Aanwijzingsbesluit leden Algemeen Bestuur GRSK</text:p>
            <text:p text:style-name="al"/>
            <text:p text:style-name="al"/>
            <text:p text:style-name="al">Leden Algemeen Bestuur GRSK:</text:p>
            <text:p text:style-name="al">Als leden van het Algemeen Bestuur GRSK worden aangewezen:</text:p>
            <text:p text:style-name="al">1. De heer W.A.C.M. Wouters, als Lid Algemeen Bestuur GRSK</text:p>
            <text:p text:style-name="al">2. De heer J.P.M. van Boxtel, als Lid Algemeen Bestuur GRSK</text:p>
            <text:p text:style-name="al">3. Mevrouw S.F.A.R. Derks-Verdonschot, als Lid Algemeen Bestuur GRSK</text:p>
            <text:p text:style-name="al">4. De heer H.E.J. Oosterbosch, als Plaatsvervangend Lid Algemeen Bestuur GRSK</text:p>
            <text:p text:style-name="al"/>
          </text:section>
          <text:section text:name="paragraaf_id1-3-2-2-2" text:style-name="paragraaf">
            <text:p text:style-name="paragraaf_kop"><text:span text:style-name="label"/> <text:span text:style-name="nr"/> 
              <text:span text:style-name="nadrukcur">Inwerkingtreding en citeertitel</text:span>
            </text:p>
            <text:section text:name="structuurtekst_id1-3-2-2-2-2" text:style-name="structuurtekst">
              <text:list text:style-name="id1-3-2-2-2-2-1">
                <text:list-item text:style-override="id1-3-2-2-2-2-1-1">
                  <text:number>1.</text:number>
                  <text:p text:style-name="al">Deze beleidsregel treedt in werking op 16 juni 2026.</text:p>
                </text:list-item>
                <text:list-item text:style-override="id1-3-2-2-2-2-1-2">
                  <text:number>2.</text:number>
                  <text:p text:style-name="al">Deze beleidsregel wordt aangehaald als: Aanwijzingsbesluit leden Algemeen Bestuur GRSK</text:p>
                </text:list-item>
              </text:list>
              <text:p text:style-name="al"/>
            </text:section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Aldus besloten in de vergadering van het college van Eersel op 16 juni 2026;</text:span></text:p>
            <text:p><text:span text:style-name="functie"/></text:p>
            <text:p><text:span text:style-name="functie">burgemeester en wethouders van Eersel,</text:span></text:p>
            <text:p><text:span text:style-name="functie">de secretaris, ing. H.M.L. Offermans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>de burgemeester, drs. W.A.C.M. Wouter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rsel</text:p>
            </table:table-cell>
            <table:table-cell office:value-type="string" table:style-name="header.C">
              <text:p text:style-name="headerright"><text:span text:style-name="nr">Nr. 345330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30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30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Eerse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Eersel</meta:user-defined>
    <meta:user-defined meta:name="OVERHEID.Gemeente/OVERHEID.authority">Eersel</meta:user-defined>
    <meta:user-defined meta:name="OVERHEID.TaxonomieBeleidsagendaDecentraal/OVERHEID.category">Bestuur | Organisatie en beleid</meta:user-defined>
    <meta:user-defined meta:name="DC.source">Gemeenschappelijke Regeling Samenwerking Kempengemeenten]|[https://lokaleregelgeving.overheid.nl/CVDR698973/2</meta:user-defined>
    <meta:user-defined meta:name="OVERHEIDop.referentienummer">26.11618</meta:user-defined>
    <meta:user-defined meta:name="DCTERMS.alternative">Aanwijzingsbesluit leden Algemeen Bestuur GRSK </meta:user-defined>
    <dc:language>nl</dc:language>
    <meta:user-defined meta:name="OVERHEIDop.locatietype/OVERHEIDop.gebiedsmarkering">Gemeente</meta:user-defined>
    <meta:user-defined meta:name="DC.title">Aanwijzingsbesluit Leden Algemeen Bestuur GRSK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330</meta:user-defined>
    <meta:user-defined meta:name="OVERHEIDop.GmbID/DC.identifier">gmb-2026-345330</meta:user-defined>
    <meta:user-defined meta:name="OVERHEIDop.versieInformatie"/>
  </office:meta>
</office:document-meta>
</file>