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James Wattstraat 77A-1 1097DL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afwijken van bestemmingsplan ten behoeve van het vestigen van een reformer pilatesstudio</text:p>
            <text:p text:style-name="common-al">Besluit: verleend</text:p>
            <text:p text:style-name="common-al">Besluit verzonden op: 15-07-2026</text:p>
            <text:p text:style-name="common-al">Zaakadres: James Wattstraat 77A-1 1097DL Amsterdam</text:p>
            <text:p text:style-name="common-al">Zaaknummer: Z2026-024152</text:p>
            <text:p text:style-name="common-al">DSO-nummer: 2026060300363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Procesuitvoering.sdo@amsterdam.nl?Subject=Dossiernummer Z2026-024152" xlink:type="simple">VTH.Procesuitvoering.sd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5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45305</text:span><text:line-break/><text:date style:data-style-name="dag" text:fixed="true" text:date-value="2026-07-20"/><text:line-break/><text:date style:data-style-name="jaar" text:fixed="true" text:date-value="2026-07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5305</text:span><text:date style:data-style-name="nicedate" text:fixed="true" text:date-value="2026-07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5305</text:span><text:date style:data-style-name="nicedate" text:fixed="true" text:date-value="2026-07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4/xml/MC-DRP-OmgevingsvergunningAfhandelingplan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24152</meta:user-defined>
    <meta:user-defined meta:name="DCTERMS.abstract">afwijken van bestemmingsplan ten behoeve van het vestigen van een reformer pilatesstudio</meta:user-defined>
    <dc:language>nl</dc:language>
    <meta:user-defined meta:name="DC.title">Besluit omgevingsvergunning reguliere procedure verleend James Wattstraat 77A-1 1097DL Amsterdam</meta:user-defined>
    <meta:user-defined meta:name="OVERHEIDop.locatietype/OVERHEIDop.gebiedsmarkering">GeometrieRef</meta:user-defined>
    <meta:user-defined meta:name="DCTERMS.W3CDTF/DCTERMS.available">2026-07-20</meta:user-defined>
    <meta:user-defined meta:name="DCTERMS.W3CDTF/OVERHEIDop.jaargang">2026</meta:user-defined>
    <meta:user-defined meta:name="OVERHEIDop.externeBijlage">Afwijkvergunning|exb-2026-25745</meta:user-defined>
    <meta:user-defined meta:name="OVERHEIDop.publicationIssue">345305</meta:user-defined>
    <meta:user-defined meta:name="OVERHEIDop.GmbID/DC.identifier">gmb-2026-345305</meta:user-defined>
    <meta:user-defined meta:name="OVERHEIDop.versieInformatie"/>
  </office:meta>
</office:document-meta>
</file>