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Beijerscheweg 11 in Sto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namens de gemeente Krimpenerwaard een melding ontvangen ter plaatse van de Beijerscheweg 11 in Stolwijk. Het gaat om het wijzigen van dieraantallen. De melding heeft kenmerk 2026-00015900. Tegen deze melding kunt u geen bezwaar of beroep instellen.</text:p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44734</text:span><text:line-break/><text:date style:data-style-name="dag" text:fixed="true" text:date-value="2026-07-17"/><text:line-break/><text:date style:data-style-name="jaar" text:fixed="true" text:date-value="2026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734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734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rimpener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5900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DC.title">Melding milieubelastende activiteit Beijerscheweg 11 in Stolwijk</meta:user-defined>
    <meta:user-defined meta:name="DCTERMS.W3CDTF/DCTERMS.available">2026-07-17</meta:user-defined>
    <meta:user-defined meta:name="DCTERMS.W3CDTF/OVERHEIDop.jaargang">2026</meta:user-defined>
    <meta:user-defined meta:name="OVERHEIDop.publicationIssue">344734</meta:user-defined>
    <meta:user-defined meta:name="OVERHEIDop.GmbID/DC.identifier">gmb-2026-344734</meta:user-defined>
    <meta:user-defined meta:name="OVERHEIDop.versieInformatie"/>
  </office:meta>
</office:document-meta>
</file>