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ctificatie Omgevingsvergunning Hondemotsweg-Stobbenbroekerweg 3 locaties Raalte</text:p>
      <text:section text:name="zakelijke-mededeling_id1-3-2" text:style-name="zakelijke-mededeling">
        <text:section text:name="zakelijke-mededeling-tekst_id1-3-2-1" text:style-name="zakelijke-mededeling-tekst">
          <text:section text:name="tekst_id1-3-2-1-1" text:style-name="tekst">
            <text:p text:style-name="common-al">Op 13 juli 2026 is een omgevingsvergunning verleend voor het realiseren van een zonnepark met bijbehorende voorzieningen met een instandhoudingstermijn van 25 jaren aan de Hondemotsweg-Stobbenbroekerweg 3 locaties in Raalte.</text:p>
            <text:p text:style-name="common-al">Het besluit omgevingsvergunning biedt een planologische regeling voor het realiseren van een zonnepark met bijbehorende voorzieningen met een instandhoudingstermijn van 25 jaren op gronden die uitsluitend bestemd zijn voor de uitoefening van een agrarisch bedrijf.</text:p>
            <text:p text:style-name="common-al">Op basis van het vigerende bestemmingsplan “<text:span text:style-name="nadrukondlijn">Buitengebied Raalte, inclusief correctieve herziening en 2e correctieve herziening en Buitengebied Raalte, Verzamelplan 2020” en ‘Paraplubestemmingsplan Parkeren</text:span>” is dit niet mogelijk. Om medewerking te verlenen aan het voorgestane gebruik hebben burgemeester en wethouders besloten om op grond van artikel 2.1, lid 1, sub c, juncto artikel 2.12, lid 1, sub a onder 3° af te wijken van het bestemmingsplan.</text:p>
            <text:p text:style-name="common-al">De stukken zijn vanaf 15 juli 2026 online te raadplegen op <text:a xlink:href="http://www.officielebekendmakingen.nl" xlink:type="simple">www.officielebekendmakingen.nl</text:a>.</text:p>
            <text:p text:style-name="common-al">
            <text:span text:style-name="nadrukvet"/>
          </text:p>
            <text:p text:style-name="common-al">
            <text:span text:style-name="nadrukvet">Bij de publicatie van 15 juli 2026 is de vergunning/besluit niet mee gegaan voor ter inzage legging, met deze rectificatie is deze alsnog toegevoegd bij de al ter inzage liggende stukken.</text:span>
          </text:p>
            <text:p text:style-name="common-al">
            <text:span text:style-name="nadrukvet"/>
          </text:p>
            <text:p text:style-name="common-al">
            <text:span text:style-name="nadrukvet">Beroepsclausule</text:span>
          </text:p>
            <text:p text:style-name="common-al">Tegen het besluit kan beroep worden ingesteld. </text:p>
            <text:p text:style-name="common-al">De termijn voor het indienen van een beroepschrift bedraagt zes weken en vangt aan met ingang van de dag na de dag waarop het besluit ter inzage is gelegd. Het beroepschrift moet worden ingediend bij de rechtbank Overijssel, team Bestuursrecht, Postbus 10067, 8000 GB Zwolle. </text:p>
            <text:p text:style-name="common-al">Het besluit treedt in werking nadat de termijn voor het indienen van een beroepschrift is verstreken. Het indienen van een beroepschrift schorst de werking van het besluit niet. </text:p>
            <text:p text:style-name="last-al">Belanghebbende die er belang bij dat dit besluit niet in werking treedt dan kan, indien een beroepsschrift is ingediend, een voorlopige voorziening worden gevraagd bij de voorzieningenrechter van de rechtbank Overijssel, team Bestuursrecht, Postbus 10067, 8000 GB Zwolle. Indien belanghebbende van deze gelegenheid gebruik maakt tijdens de beroepstermijn, treedt het besluit niet in werking voordat op dat verzoek is beslist. Zolang het besluit niet in werking is getreden, mag van de omgevingsvergunning geen gebruik worden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aalte</text:p>
            </table:table-cell>
            <table:table-cell office:value-type="string" table:style-name="header.C">
              <text:p text:style-name="headerright"><text:span text:style-name="nr">Nr. 344626</text:span><text:line-break/><text:date style:data-style-name="dag" text:fixed="true" text:date-value="2026-07-17"/><text:line-break/><text:date style:data-style-name="jaar" text:fixed="true" text:date-value="2026-07-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626</text:span><text:date style:data-style-name="nicedate" text:fixed="true" text:date-value="2026-07-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44626</text:span><text:date style:data-style-name="nicedate" text:fixed="true" text:date-value="2026-07-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Raalte</meta:user-defined>
    <meta:user-defined meta:name="OVERHEID.Informatietype/DC.type">officiële publicatie</meta:user-defined>
    <meta:user-defined meta:name="OVERHEIDop.Rubriek/DC.type">ruimtelijk plan of omgevingsdocument</meta:user-defined>
    <meta:user-defined meta:name="OVERHEID.Gemeente/DCTERMS.publisher">Raalte</meta:user-defined>
    <meta:user-defined meta:name="OVERHEID.Gemeente/OVERHEID.authority">Raalte</meta:user-defined>
    <meta:user-defined meta:name="OVERHEID.TaxonomieBeleidsagendaDecentraal/OVERHEID.category">Ruimte en infrastructuur | Organisatie en beleid</meta:user-defined>
    <meta:user-defined meta:name="OVERHEIDop.Ruimtelijkplan/OVERHEIDop.bekendmakingBetreffendePlan">NL.IMRO.0177.OV2025-0001</meta:user-defined>
    <meta:user-defined meta:name="OVERHEIDop.Plansoort/OVERHEIDop.plansoort">bestemmings- of omgevingspla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Rectificatie Omgevingsvergunning Hondemotsweg-Stobbenbroekerweg 3 locaties Raalte</meta:user-defined>
    <meta:user-defined meta:name="DCTERMS.W3CDTF/DCTERMS.available">2026-07-17</meta:user-defined>
    <meta:user-defined meta:name="OVERHEIDop.externeBijlage">omgevingsvergunning|exb-2026-25666</meta:user-defined>
    <meta:user-defined meta:name="OVERHEIDop.externeBijlage">aanbiedingsbrief 3|exb-2026-25667</meta:user-defined>
    <meta:user-defined meta:name="OVERHEIDop.externeBijlage">aanbiedingsbrief 4|exb-2026-25668</meta:user-defined>
    <meta:user-defined meta:name="OVERHEIDop.externeBijlage">aanbiedingsbrief aanpassingen 2|exb-2026-25669</meta:user-defined>
    <meta:user-defined meta:name="OVERHEIDop.externeBijlage">aanbiedingsbrief aanpassingen|exb-2026-25670</meta:user-defined>
    <meta:user-defined meta:name="OVERHEIDop.externeBijlage">aanvraag formulier|exb-2026-25671</meta:user-defined>
    <meta:user-defined meta:name="OVERHEIDop.externeBijlage">aanvraagformulier uitrit|exb-2026-25672</meta:user-defined>
    <meta:user-defined meta:name="OVERHEIDop.externeBijlage">aanvraagformulier uitvoeren werkzaamheden|exb-2026-25673</meta:user-defined>
    <meta:user-defined meta:name="OVERHEIDop.externeBijlage">advies Oversticht optimalisatieslag|exb-2026-25674</meta:user-defined>
    <meta:user-defined meta:name="OVERHEIDop.externeBijlage">advies Oversticht|exb-2026-25675</meta:user-defined>
    <meta:user-defined meta:name="OVERHEIDop.externeBijlage">aanvullingsnotitie quickscan flora en fauna|exb-2026-25676</meta:user-defined>
    <meta:user-defined meta:name="OVERHEIDop.externeBijlage">landschappelijke inpassing|exb-2026-25677</meta:user-defined>
    <meta:user-defined meta:name="OVERHEIDop.externeBijlage">tekening Energielandgoed|exb-2026-25678</meta:user-defined>
    <meta:user-defined meta:name="OVERHEIDop.externeBijlage">tekening veld 1|exb-2026-25679</meta:user-defined>
    <meta:user-defined meta:name="OVERHEIDop.externeBijlage">tekening veld 2|exb-2026-25680</meta:user-defined>
    <meta:user-defined meta:name="OVERHEIDop.externeBijlage">tekening veld 3|exb-2026-25681</meta:user-defined>
    <meta:user-defined meta:name="OVERHEIDop.externeBijlage">uitgangspunten waterbelang|exb-2026-25682</meta:user-defined>
    <meta:user-defined meta:name="OVERHEIDop.externeBijlage">watertoets|exb-2026-25683</meta:user-defined>
    <meta:user-defined meta:name="OVERHEIDop.externeBijlage">quickscan wet natuurbescherming|exb-2026-25684</meta:user-defined>
    <meta:user-defined meta:name="OVERHEIDop.externeBijlage">Aerius berekening|exb-2026-25685</meta:user-defined>
    <meta:user-defined meta:name="OVERHEIDop.externeBijlage">Aerius gebruiksfase|exb-2026-25686</meta:user-defined>
    <meta:user-defined meta:name="OVERHEIDop.externeBijlage">trackersysteem follow the sun|exb-2026-25687</meta:user-defined>
    <meta:user-defined meta:name="OVERHEIDop.externeBijlage">evolutie initiatief|exb-2026-25688</meta:user-defined>
    <meta:user-defined meta:name="OVERHEIDop.externeBijlage">maatschappelijke meerwaarde|exb-2026-25689</meta:user-defined>
    <meta:user-defined meta:name="OVERHEIDop.externeBijlage">communicatie en participatie proces|exb-2026-25690</meta:user-defined>
    <meta:user-defined meta:name="OVERHEIDop.externeBijlage">beheerplan|exb-2026-25691</meta:user-defined>
    <meta:user-defined meta:name="OVERHEIDop.externeBijlage">cameras|exb-2026-25692</meta:user-defined>
    <meta:user-defined meta:name="OVERHEIDop.externeBijlage">flexibiliteitsnotitie|exb-2026-25693</meta:user-defined>
    <meta:user-defined meta:name="OVERHEIDop.externeBijlage">hekwerk|exb-2026-25694</meta:user-defined>
    <meta:user-defined meta:name="OVERHEIDop.externeBijlage">inkoop klantstation|exb-2026-25695</meta:user-defined>
    <meta:user-defined meta:name="OVERHEIDop.externeBijlage">omvormer montage|exb-2026-25696</meta:user-defined>
    <meta:user-defined meta:name="OVERHEIDop.externeBijlage">opslag compliance PGS|exb-2026-25697</meta:user-defined>
    <meta:user-defined meta:name="OVERHEIDop.externeBijlage">opslag|exb-2026-25698</meta:user-defined>
    <meta:user-defined meta:name="OVERHEIDop.externeBijlage">trafo tekening|exb-2026-25699</meta:user-defined>
    <meta:user-defined meta:name="OVERHEIDop.externeBijlage">brief aan college|exb-2026-25700</meta:user-defined>
    <meta:user-defined meta:name="OVERHEIDop.externeBijlage">samenvatting vergunningsaanvraag en richtlijnen|exb-2026-25701</meta:user-defined>
    <meta:user-defined meta:name="OVERHEIDop.externeBijlage">inrit locaties|exb-2026-25702</meta:user-defined>
    <meta:user-defined meta:name="OVERHEIDop.externeBijlage">advies het Oversticht zienswijzen|exb-2026-25703</meta:user-defined>
    <meta:user-defined meta:name="OVERHEIDop.externeBijlage">technisch onderhoudsplan|exb-2026-25704</meta:user-defined>
    <meta:user-defined meta:name="OVERHEIDop.externeBijlage">reflecteren en absorberen|exb-2026-25705</meta:user-defined>
    <meta:user-defined meta:name="OVERHEIDop.externeBijlage">energie cooperatie Endona|exb-2026-25706</meta:user-defined>
    <meta:user-defined meta:name="OVERHEIDop.externeBijlage">communicatie en participatieplan|exb-2026-25707</meta:user-defined>
    <meta:user-defined meta:name="OVERHEIDop.externeBijlage">reactienota zienswijzen|exb-2026-25708</meta:user-defined>
    <meta:user-defined meta:name="OVERHEIDop.externeBijlage">verklaring van geen bedenkingen|exb-2026-25709</meta:user-defined>
    <meta:user-defined meta:name="OVERHEIDop.externeBijlage">verslag participatie bijeenkomst|exb-2026-25710</meta:user-defined>
    <meta:user-defined meta:name="OVERHEIDop.externeBijlage">ruimtelijke onderbouwing|exb-2026-25711</meta:user-defined>
    <meta:user-defined meta:name="DCTERMS.W3CDTF/OVERHEIDop.jaargang">2026</meta:user-defined>
    <meta:user-defined meta:name="OVERHEIDop.publicationIssue">344626</meta:user-defined>
    <meta:user-defined meta:name="OVERHEIDop.GmbID/DC.identifier">gmb-2026-344626</meta:user-defined>
    <meta:user-defined meta:name="OVERHEIDop.versieInformatie"/>
  </office:meta>
</office:document-meta>
</file>