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jziging omgevingsplan Recreatieve bewoning Noardeast-Fryslân is vastgesteld </text:p>
      <text:section text:name="zakelijke-mededeling_id1-3-2" text:style-name="zakelijke-mededeling">
        <text:section text:name="zakelijke-mededeling-tekst_id1-3-2-1" text:style-name="zakelijke-mededeling-tekst">
          <text:section text:name="tekst_id1-3-2-1-1" text:style-name="tekst">
            <text:p text:style-name="common-al">Op 4 juni 2026 heeft de gemeenteraad het omgevingsplan gewijzigd voor: Recreatieve bewoning Noardeast-Fryslân (NL.IMRO.1970.TAMopRecrBewoning-VA01).</text:p>
            <text:p text:style-name="common-al">Het gaat om een regeling voor woningen die recreatief worden gebruikt en waarvoor in het verleden een recreatievergunning is verleend op grond van de Huisvestingsverordening Dongeradeel en eerdere verordeningen. De Huisvestingsverordening is vervallen en daarmee zijn ook de recreatievergunningen vervallen. Dit zorgt voor onzekerheid bij de woningeigenaren over welk gebruik nu nog is toegestaan. De wijziging van het omgevingsplan biedt een oplossing voor de ontstane situatie en duidelijkheid over de in het verleden verkregen rechten. </text:p>
            <text:p text:style-name="common-al"/>
            <text:p text:style-name="common-al">
            <text:span text:style-name="nadrukcur">Wijzigingen ten opzichte van het ontwerpbesluit </text:span>
          </text:p>
            <text:p text:style-name="common-al">De volgende wijzigingen zijn aangebracht in de definitieve wijziging van het omgevingsplan.</text:p>
            <text:p text:style-name="common-al"> De volgende adressen zijn verwijderd uit bijlage 1 bij de regels.</text:p>
            <text:p text:style-name="common-al">- Skeanepaad 6 Eanjum. Wordt permanent bewoond.</text:p>
            <text:p text:style-name="common-al">- Ringwei 7 Brantgum. Wordt permanent bewoond.</text:p>
            <text:p text:style-name="common-al">Dit zijn de wijzigingen ten opzichte van het ontwerp.</text:p>
            <text:p text:style-name="common-al"/>
            <text:p text:style-name="common-al">
            <text:span text:style-name="nadrukvet">Het gewijzigde omgevingsplan inzien </text:span>
          </text:p>
            <text:p text:style-name="common-al">U kunt het plan bekijken op <text:a xlink:href="http://www.omgevingswet.overheid.nl/regels-op-de-kaart/viewer" xlink:type="simple">www.omgevingswet.overheid.nl/regels-op-de-kaart/viewer</text:a> </text:p>
            <text:p text:style-name="common-al">Wilt u het plan bekijken op het gemeentehuis of heeft u vragen, neem dan contact op via telefoonnummer (0519) 29 88 88.</text:p>
            <text:p text:style-name="common-al"/>
            <text:p text:style-name="common-al">
            <text:span text:style-name="nadrukvet">Wilt u reageren? </text:span>
          </text:p>
            <text:p text:style-name="common-al">Tot en met 2 september 2026 kunt u een beroepschrift indienen bij de Afdeling bestuursrechtspraak van de Raad van State, Postbus 20019, 2500EA Den Haag. </text:p>
            <text:p text:style-name="common-al">U mag alleen beroep instellen als u direct te maken krijgt met de gevolgen van het besluit (u bent belanghebbende). Of als u geen belanghebbende bent maar wel op tijd een reactie heeft gegeven op het ontwerpbesluit wijziging omgevingsplan (zienswijze). </text:p>
            <text:p text:style-name="common-al">Wilt u de start van de activiteiten tegenhouden? Vraag dan gelijktijdig een voorlopige voorziening aan. </text:p>
            <text:p text:style-name="common-al">Ga voor meer informatie naar: </text:p>
            <text:p text:style-name="last-al">
            <text:a xlink:href="https://eur04.safelinks.protection.outlook.com/?url=https%3A%2F%2Fwww.raadvanstate.nl%2Foverrvs%2Fbestuursrechtspraak%2F&amp;data=05%7C02%7Cb.bartelds%40noardeast-fryslan.nl%7Cb6cb49d9747e43c0048508dca18ff4bf%7C938c17e33cd94fe690d0a1053a1228b5%7C0%7C0%7C638562886886239302%7CUnknown%7CTWFpbGZsb3d8eyJWIjoiMC4wLjAwMDAiLCJQIjoiV2luMzIiLCJBTiI6Ik1haWwiLCJXVCI6Mn0%3D%7C0%7C%7C%7C&amp;sdata=3qKFsvQeaiA3x3Crl3AIfFgoQzsLugaoi%2FTOQNAZhnY%3D&amp;reserved=0" xlink:type="simple">https://www.raadvanstate.nl/overrvs/bestuursrechtspraak/</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44397</text:span><text:line-break/><text:date style:data-style-name="dag" text:fixed="true" text:date-value="2026-07-22"/><text:line-break/><text:date style:data-style-name="jaar" text:fixed="true" text:date-value="2026-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4397</text:span><text:date style:data-style-name="nicedate" text:fixed="true" text:date-value="2026-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4397</text:span><text:date style:data-style-name="nicedate" text:fixed="true" text:date-value="2026-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5/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Bestuur | Organisatie en beleid</meta:user-defined>
    <meta:user-defined meta:name="OVERHEIDop.Ruimtelijkplan/OVERHEIDop.bekendmakingBetreffendePlan">NL.IMRO.1970.TAMopRecrBewoning-VA01</meta:user-defined>
    <meta:user-defined meta:name="OVERHEIDop.Plansoort/OVERHEIDop.plansoort">bestemmings- of omgevingsplan</meta:user-defined>
    <dc:language>nl</dc:language>
    <meta:user-defined meta:name="OVERHEIDop.locatietype/OVERHEIDop.gebiedsmarkering">Gemeente</meta:user-defined>
    <meta:user-defined meta:name="DC.title">Wijziging omgevingsplan Recreatieve bewoning Noardeast-Fryslân is vastgesteld</meta:user-defined>
    <meta:user-defined meta:name="DCTERMS.W3CDTF/DCTERMS.available">2026-07-22</meta:user-defined>
    <meta:user-defined meta:name="DCTERMS.W3CDTF/OVERHEIDop.jaargang">2026</meta:user-defined>
    <meta:user-defined meta:name="OVERHEIDop.publicationIssue">344397</meta:user-defined>
    <meta:user-defined meta:name="OVERHEIDop.GmbID/DC.identifier">gmb-2026-344397</meta:user-defined>
    <meta:user-defined meta:name="OVERHEIDop.versieInformatie"/>
  </office:meta>
</office:document-meta>
</file>