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elding brandveilig gebruik t.b.v. opening KOSMO de Bron BSO,Haaksbergerstraat 416, 7545 GA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
          </text:p>
            <text:p text:style-name="common-al">STADSDEEL West</text:p>
            <text:p text:style-name="last-al">De melding voor melding brandveilig gebruik t.b.v. opening KOSMO de Bron BSO op de locatie Haaksbergerstraat 416, 7545 GA Enschede (zaaknummer 0153Z2606-0512) is geaccepteerd op datum 15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44084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4084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4084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6-0512</meta:user-defined>
    <dc:language>nl</dc:language>
    <meta:user-defined meta:name="OVERHEIDop.locatietype/OVERHEIDop.gebiedsmarkering">Punt</meta:user-defined>
    <meta:user-defined meta:name="DC.title">Afhandeling melding brandveilig gebruik t.b.v. opening KOSMO de Bron BSO,Haaksbergerstraat 416, 7545 GA Enschede</meta:user-defined>
    <meta:user-defined meta:name="DCTERMS.W3CDTF/DCTERMS.available">2026-07-22</meta:user-defined>
    <meta:user-defined meta:name="DCTERMS.W3CDTF/OVERHEIDop.jaargang">2026</meta:user-defined>
    <meta:user-defined meta:name="OVERHEIDop.publicationIssue">344084</meta:user-defined>
    <meta:user-defined meta:name="OVERHEIDop.GmbID/DC.identifier">gmb-2026-344084</meta:user-defined>
    <meta:user-defined meta:name="OVERHEIDop.versieInformatie"/>
  </office:meta>
</office:document-meta>
</file>