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Noorderweg 30 7681CD Vroomshoop, realiseren van een aanbouw met kelder, ontvangen op 14-07-2026, zaaknummer TR-Z2026-001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technisch)</text:p>
            <text:p text:style-name="common-al">
            <text:span text:style-name="nadrukvet">Waar:</text:span> Noorderweg 30 7681CD Vroomshoop</text:p>
            <text:p text:style-name="common-al">
            <text:span text:style-name="nadrukvet">Project:</text:span> realiseren van een aanbouw met kelder</text:p>
            <text:p text:style-name="common-al">
            <text:span text:style-name="nadrukvet">Ingekomen:</text:span> 14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39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9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9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557</meta:user-defined>
    <meta:user-defined meta:name="DCTERMS.abstract">realiseren van een aanbouw met keld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Noorderweg 30 7681CD Vroomshoop, realiseren van een aanbouw met kelder, ontvangen op 14-07-2026, zaaknummer TR-Z2026-00155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3992</meta:user-defined>
    <meta:user-defined meta:name="OVERHEIDop.GmbID/DC.identifier">gmb-2026-343992</meta:user-defined>
    <meta:user-defined meta:name="OVERHEIDop.versieInformatie"/>
  </office:meta>
</office:document-meta>
</file>