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99302090if3060fa8-4cd6-4851-aefc-dbb92d5aa43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Waverstraat 36</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Waverstraat 36 (parkeervaknummer 122467484356)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6mm" svg:height="109.80000000000001mm"><draw:image xlink:href="Pictures/Afbeelding599302090if3060fa8-4cd6-4851-aefc-dbb92d5aa43e.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3965</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965</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965</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aanleg gehandicaptenparkeerplaats op kenteken, Waverstraat 36 - aanleg gehandicaptenparkeerplaats op kenteken, Waverstraat 36</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DCTERMS.abstract">aanleg gehandicaptenparkeerplaats op kenteken, Waverstraat 36</meta:user-defined>
    <meta:user-defined meta:name="OVERHEIDop.verkeersbordcode">E6</meta:user-defined>
    <dc:language>nl</dc:language>
    <meta:user-defined meta:name="OVERHEIDop.locatietype/OVERHEIDop.gebiedsmarkering">Adres</meta:user-defined>
    <meta:user-defined meta:name="DC.title">Amsterdam Zuid, verkeersbesluit aanleg gehandicaptenparkeerplaats op kenteken, Waverstraat 36</meta:user-defined>
    <meta:user-defined meta:name="DCTERMS.W3CDTF/DCTERMS.available">2026-07-17</meta:user-defined>
    <meta:user-defined meta:name="DCTERMS.W3CDTF/OVERHEIDop.jaargang">2026</meta:user-defined>
    <meta:user-defined meta:name="OVERHEIDop.publicationIssue">343965</meta:user-defined>
    <meta:user-defined meta:name="OVERHEIDop.GmbID/DC.identifier">gmb-2026-343965</meta:user-defined>
    <meta:user-defined meta:name="OVERHEIDop.versieInformatie"/>
  </office:meta>
</office:document-meta>
</file>