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Schout Doddestraat 13 7671GT Vriezenveen, ontheffing art. 35 Alcoholwet Brommershow van 't Oale Kreng op 30-12-2026 van 12.00 tot 20.00 uur, ontvangen op 14-07-2026, zaaknummer TR-Z2026-0015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Schout Doddestraat 13 7671GT Vriezenveen</text:p>
            <text:p text:style-name="common-al">
            <text:span text:style-name="nadrukvet">Wat:</text:span> ontheffing art 35. Alcoholwet Brommershow van 't Oale Kreng op 3012-2026 van 12.00 tot 20.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39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9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39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TR-Z2026-001556</meta:user-defined>
    <meta:user-defined meta:name="DCTERMS.abstract">ontheffing art 35. Alcoholwet Brommershow van 't Oale Kreng op 30 december 2026 van 12.00-20.00 uur</meta:user-defined>
    <dc:language>nl</dc:language>
    <meta:user-defined meta:name="OVERHEIDop.locatietype/OVERHEIDop.gebiedsmarkering">Punt</meta:user-defined>
    <meta:user-defined meta:name="DC.title">Gemeente Twenterand - Ingekomen aanvraag Schout Doddestraat 13 7671GT Vriezenveen, ontheffing art. 35 Alcoholwet Brommershow van 't Oale Kreng op 30-12-2026 van 12.00 tot 20.00 uur, ontvangen op 14-07-2026, zaaknummer TR-Z2026-00155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3910</meta:user-defined>
    <meta:user-defined meta:name="OVERHEIDop.GmbID/DC.identifier">gmb-2026-343910</meta:user-defined>
    <meta:user-defined meta:name="OVERHEIDop.versieInformatie"/>
  </office:meta>
</office:document-meta>
</file>