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R2026-01407, Losweg 2, 8193KC Vor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:</text:span>
          </text:p>
            <text:p text:style-name="last-al">Losweg 2 in Vorchten, het college verlengt de termijn om te beslissen over het herbouwen van een werktuigenberging met 6 weken, verzonden op 15 juli 2026 (zaaknummer R2026-01407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4379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79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79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R2026-01407</meta:user-defined>
    <meta:user-defined meta:name="DCTERMS.abstract">Betreft: Beschikking verlenging beslistermijn op locatie Losweg 2, 8193KC Vorchten</meta:user-defined>
    <dc:language>nl</dc:language>
    <meta:user-defined meta:name="OVERHEIDop.locatietype/OVERHEIDop.gebiedsmarkering">Vlak</meta:user-defined>
    <meta:user-defined meta:name="DC.title">Kennisgeving termijnverlenging R2026-01407, Losweg 2, 8193KC Vorcht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3795</meta:user-defined>
    <meta:user-defined meta:name="OVERHEIDop.GmbID/DC.identifier">gmb-2026-343795</meta:user-defined>
    <meta:user-defined meta:name="OVERHEIDop.versieInformatie"/>
  </office:meta>
</office:document-meta>
</file>