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Schout Doddestraat 13 7671GT Vriezenveen, ontheffing art. 35 Alcoholwet Twentse After Summer Show op 16-10-2026 van 15.00 tot 00.00 uur, ontvangen op 14-07-2026, zaaknummer TR-Z2026-0015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Schout Doddestraat 13 7671GT Vriezenveen</text:p>
            <text:p text:style-name="common-al">
            <text:span text:style-name="nadrukvet">Wat:</text:span> ontheffing art. 35 Alcoholwet Twentse After Summer Show op 16-10-2026 van 15.00 tot 00.00 uur</text:p>
            <text:p text:style-name="common-al"/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4362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62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62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TR-Z2026-001555</meta:user-defined>
    <meta:user-defined meta:name="DCTERMS.abstract">ontheffing art. 35 Alcoholwet Twentse After Summer Show op 16-10-2026 van 15.00 tot 00.00 uur</meta:user-defined>
    <dc:language>nl</dc:language>
    <meta:user-defined meta:name="OVERHEIDop.locatietype/OVERHEIDop.gebiedsmarkering">Punt</meta:user-defined>
    <meta:user-defined meta:name="DC.title">Gemeente Twenterand - Ingekomen aanvraag Schout Doddestraat 13 7671GT Vriezenveen, ontheffing art. 35 Alcoholwet Twentse After Summer Show op 16-10-2026 van 15.00 tot 00.00 uur, ontvangen op 14-07-2026, zaaknummer TR-Z2026-001555</meta:user-defined>
    <meta:user-defined meta:name="DCTERMS.W3CDTF/DCTERMS.available">2026-08-05</meta:user-defined>
    <meta:user-defined meta:name="DCTERMS.W3CDTF/OVERHEIDop.jaargang">2026</meta:user-defined>
    <meta:user-defined meta:name="OVERHEIDop.publicationIssue">343621</meta:user-defined>
    <meta:user-defined meta:name="OVERHEIDop.GmbID/DC.identifier">gmb-2026-343621</meta:user-defined>
    <meta:user-defined meta:name="OVERHEIDop.versieInformatie"/>
  </office:meta>
</office:document-meta>
</file>