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huidige functie bedrijvigheid naar de tijdelijke functie sportschool, Ananasweg 43 en 49 2321DD Leiden, Morellenweg 51 2321DB Leiden, Perenweg 21, 25 en 29 2321D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5903</text:p>
            <text:p text:style-name="common-al">
            <text:span text:style-name="nadrukvet">Ingekomen:</text:span> 15-07-2026</text:p>
            <text:p text:style-name="common-al">
            <text:span text:style-name="nadrukvet">Locatie:</text:span> Ananasweg 43 2321DD Leiden, Ananasweg 49 2321DD Leiden, Morellenweg 51 2321DB Leiden, Perenweg 21 2321DA Leiden, Perenweg 25 2321DA Leiden, Perenweg 29 2321D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5903" xlink:type="simple">publicatiesomgevingsvergunningen@leiden.nl</text:a> de volgende gegevens:</text:p>
            <text:p text:style-name="common-al">-het kenmerk van de aanvraag: Z/26/401590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360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60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60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5903</meta:user-defined>
    <meta:user-defined meta:name="DCTERMS.abstract">wijzigen huidige functie bedrijvigheid naar de tijdelijke functie sportschoo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huidige functie bedrijvigheid naar de tijdelijke functie sportschool, Ananasweg 43 en 49 2321DD Leiden, Morellenweg 51 2321DB Leiden, Perenweg 21, 25 en 29 2321DA Leiden</meta:user-defined>
    <meta:user-defined meta:name="DCTERMS.W3CDTF/DCTERMS.available">2026-07-23</meta:user-defined>
    <meta:user-defined meta:name="DCTERMS.W3CDTF/OVERHEIDop.jaargang">2026</meta:user-defined>
    <meta:user-defined meta:name="OVERHEIDop.externeBijlage">LEIDEN_202607_GFO_ZAKEN_835452_Samenvatting 000|exb-2026-25519</meta:user-defined>
    <meta:user-defined meta:name="OVERHEIDop.publicationIssue">343606</meta:user-defined>
    <meta:user-defined meta:name="OVERHEIDop.GmbID/DC.identifier">gmb-2026-343606</meta:user-defined>
    <meta:user-defined meta:name="OVERHEIDop.versieInformatie"/>
  </office:meta>
</office:document-meta>
</file>