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kunststof kozijnen, vervangen van deel gevelplaat en plaatsen kunststof voordeur, Theda Mansholtstraat 28 2331JG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5735</text:p>
            <text:p text:style-name="common-al">
            <text:span text:style-name="nadrukvet">Ingekomen:</text:span> 14-07-2026</text:p>
            <text:p text:style-name="common-al">
            <text:span text:style-name="nadrukvet">Locatie:</text:span> Theda Mansholtstraat 28 2331JG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5735" xlink:type="simple">publicatiesomgevingsvergunningen@leiden.nl</text:a> de volgende gegevens:</text:p>
            <text:p text:style-name="common-al">-het kenmerk van de aanvraag: Z/26/4015735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4279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79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79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5735</meta:user-defined>
    <meta:user-defined meta:name="DCTERMS.abstract">plaatsen van kunststof kozijnen, vervangen van deel gevelplaat en plaatsen kunststof voordeu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van kunststof kozijnen, vervangen van deel gevelplaat en plaatsen kunststof voordeur, Theda Mansholtstraat 28 2331JG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429_Samenvatting 000|exb-2026-25469</meta:user-defined>
    <meta:user-defined meta:name="OVERHEIDop.publicationIssue">342799</meta:user-defined>
    <meta:user-defined meta:name="OVERHEIDop.GmbID/DC.identifier">gmb-2026-342799</meta:user-defined>
    <meta:user-defined meta:name="OVERHEIDop.versieInformatie"/>
  </office:meta>
</office:document-meta>
</file>