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op het speelterrein van de AICS zuidoost die in zeer slechte toestand verkeerd en vormt een gevaar voor de omgeving</text:p>
            <text:p text:style-name="common-al">Zaakadres: Foppingadreef </text:p>
            <text:p text:style-name="common-al">Datum ontvangst: 06-05-2026</text:p>
            <text:p text:style-name="common-al">Zaaknummer: Z2026-019845</text:p>
            <text:p text:style-name="common-al">DSO-nummer: 202605060067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363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363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363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9845</meta:user-defined>
    <meta:user-defined meta:name="DCTERMS.abstract">kappen van een boom op het speelterrein van de AICS zuidoost die in zeer slechte toestand verkeerd en vormt een gevaar voor de omgeving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2363</meta:user-defined>
    <meta:user-defined meta:name="OVERHEIDop.GmbID/DC.identifier">gmb-2026-342363</meta:user-defined>
    <meta:user-defined meta:name="OVERHEIDop.versieInformatie"/>
  </office:meta>
</office:document-meta>
</file>