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Zinranapad 5 Amsterdam , 2 meter richting noor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Stichting Watermaatschappij Amsterdam</text:p>
            <text:p text:style-name="common-al">Zaaknummer: OD2026-0043773</text:p>
            <text:p text:style-name="common-al">DSO nummer: 2026070701118</text:p>
            <text:p text:style-name="common-al">Ontvangstdatum melding: 07-07-2026</text:p>
            <text:p text:style-name="common-al">Namens: Gemeente Amsterdam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2085</text:span><text:line-break/><text:date style:data-style-name="dag" text:fixed="true" text:date-value="2026-07-16"/><text:line-break/><text:date style:data-style-name="jaar" text:fixed="true" text:date-value="2026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2085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2085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4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3773</meta:user-defined>
    <meta:user-defined meta:name="DCTERMS.abstract">01.2488-402 Omval Overamstel Blok 5</meta:user-defined>
    <dc:language>nl</dc:language>
    <meta:user-defined meta:name="OVERHEIDop.locatietype/OVERHEIDop.gebiedsmarkering">Vlak</meta:user-defined>
    <meta:user-defined meta:name="DC.title">Melding graven bodem - Nabij Zinranapad 5 Amsterdam , 2 meter richting noordoosten</meta:user-defined>
    <meta:user-defined meta:name="DCTERMS.W3CDTF/DCTERMS.available">2026-07-16</meta:user-defined>
    <meta:user-defined meta:name="DCTERMS.W3CDTF/OVERHEIDop.jaargang">2026</meta:user-defined>
    <meta:user-defined meta:name="OVERHEIDop.publicationIssue">342085</meta:user-defined>
    <meta:user-defined meta:name="OVERHEIDop.GmbID/DC.identifier">gmb-2026-342085</meta:user-defined>
    <meta:user-defined meta:name="OVERHEIDop.versieInformatie"/>
  </office:meta>
</office:document-meta>
</file>