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loemstraat 83 Amsterdam, 1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 </text:p>
            <text:p text:style-name="common-al">Aanvrager: Mateboer Milieu Techniek B.V.</text:p>
            <text:p text:style-name="common-al">Zaaknummer: OD2026-0043384</text:p>
            <text:p text:style-name="common-al">DSO nummer: 2026070601103</text:p>
            <text:p text:style-name="common-al">Ontvangstdatum melding: 06-07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015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01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01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3384</meta:user-defined>
    <meta:user-defined meta:name="DCTERMS.abstract">BO264249 Jordaan te Amsterdam Deellocatie 3</meta:user-defined>
    <dc:language>nl</dc:language>
    <meta:user-defined meta:name="OVERHEIDop.locatietype/OVERHEIDop.gebiedsmarkering">Vlak</meta:user-defined>
    <meta:user-defined meta:name="DC.title">Melding graven bodem - Nabij Bloemstraat 83 Amsterdam, 11 meter richting noord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2015</meta:user-defined>
    <meta:user-defined meta:name="OVERHEIDop.GmbID/DC.identifier">gmb-2026-342015</meta:user-defined>
    <meta:user-defined meta:name="OVERHEIDop.versieInformatie"/>
  </office:meta>
</office:document-meta>
</file>